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MBA, Reggeweg 42 7447AP Hellendoo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Reggeweg 42, 7447AP Hellendoorn een milieumelding afgehandeld. De melding is geregistreerd onder zaaknummer Z2026-00002255.</text:p>
            <text:p text:style-name="common-al">De melding heeft betrekking op de milieubelastende activiteit (MBA) “Kleine en middelgrote stookinstallatie voor standaard brandstoffen (minder dan 50 MW)”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830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55</meta:user-defined>
    <meta:user-defined meta:name="DCTERMS.abstract">Betreft: Melding op locatie Reggeweg 42, 7447AP Hellendoorn</meta:user-defined>
    <dc:language>nl</dc:language>
    <meta:user-defined meta:name="OVERHEIDop.locatietype/OVERHEIDop.gebiedsmarkering">Punt</meta:user-defined>
    <meta:user-defined meta:name="DC.title">Kennisgeving afhandeling Melding MBA, Reggeweg 42 7447AP Hellendoorn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62</meta:user-defined>
    <meta:user-defined meta:name="OVERHEIDop.GmbID/DC.identifier">gmb-2026-383062</meta:user-defined>
    <meta:user-defined meta:name="OVERHEIDop.versieInformatie"/>
  </office:meta>
</office:document-meta>
</file>