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720, Wolvenburg 16, 2994DM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is een aanvraag omgevingsvergunning ontvangen voor Het plaatsen van 2 dakkapellen op de rechterzijgevel locatie Wolvenburg 16, 2994DM Barendrecht. De aanvraag is geregistreerd onder zaaknummer Z2026-00000720. Voor meer informatie over deze aanvraag kunt u contact opnemen met het Team Kwaliteit Leefomgeving via telefoonnummer 140180.</text:p>
            <text:p text:style-name="last-al">Het college van Burgemeester en Wethouders van gemeente Baren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8306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20</meta:user-defined>
    <meta:user-defined meta:name="DCTERMS.abstract">Betreft: Het plaatsen van 2 dakkapellen op de rechterzijgevel [Z2026-00000720], Wolvenburg 16, 2994DM Barendrecht</meta:user-defined>
    <dc:language>nl</dc:language>
    <meta:user-defined meta:name="OVERHEIDop.locatietype/OVERHEIDop.gebiedsmarkering">Vlak</meta:user-defined>
    <meta:user-defined meta:name="DC.title">Kennisgeving aanvraag omgevingsvergunning Z2026-00000720, Wolvenburg 16, 2994DM Baren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60</meta:user-defined>
    <meta:user-defined meta:name="OVERHEIDop.GmbID/DC.identifier">gmb-2026-383060</meta:user-defined>
    <meta:user-defined meta:name="OVERHEIDop.versieInformatie"/>
  </office:meta>
</office:document-meta>
</file>