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663, Nocturnestraat 23, 2992GZ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6 augustus 2026 een besluit genomen op de aanvraag omgevingsvergunning Z2026-00000663 voor het plaatsen van een dakkapel op het voordakvlak op locatie, Nocturnestraat 23, 2992GZ Barendrecht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 artikel 5.1, lid 1, onder a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17 september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8305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63</meta:user-defined>
    <meta:user-defined meta:name="DCTERMS.abstract">Betreft: het plaatsen van een dakkapel op het voordakvlak [Z2026-00000663], Nocturnestraat 23, 2992GZ Barendrecht</meta:user-defined>
    <dc:language>nl</dc:language>
    <meta:user-defined meta:name="OVERHEIDop.locatietype/OVERHEIDop.gebiedsmarkering">Vlak</meta:user-defined>
    <meta:user-defined meta:name="DC.title">Kennisgeving besluit omgevingsvergunning Z2026-00000663, Nocturnestraat 23, 2992GZ Barendr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59</meta:user-defined>
    <meta:user-defined meta:name="OVERHEIDop.GmbID/DC.identifier">gmb-2026-383059</meta:user-defined>
    <meta:user-defined meta:name="OVERHEIDop.versieInformatie"/>
  </office:meta>
</office:document-meta>
</file>