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21, Jaagpad 53, 2992CD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is een aanvraag omgevingsvergunning ontvangen voor het realiseren van een inrit naar de voortuin locatie Jaagpad 53, 2992CD Barendrecht. De aanvraag is geregistreerd onder zaaknummer Z2026-00000721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721</meta:user-defined>
    <meta:user-defined meta:name="DCTERMS.abstract">Betreft: het realiseren van een inrit naar de voortuin [Z2026-00000721], Jaagpad 53, 2992CD Barendre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aanvraag omgevingsvergunning Z2026-00000721, Jaagpad 53, 2992CD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57</meta:user-defined>
    <meta:user-defined meta:name="OVERHEIDop.GmbID/DC.identifier">gmb-2026-383057</meta:user-defined>
    <meta:user-defined meta:name="OVERHEIDop.versieInformatie"/>
  </office:meta>
</office:document-meta>
</file>