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15, Duindoornwede 15, 2993TM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6 augustus 2026 een besluit genomen op de aanvraag omgevingsvergunning Z2026-00000615 voor het plaatsen van een dakkapel op het voordakvlak op locatie, Duindoornwede 15, 2993TM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 artikel 5.1, lid 1,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1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830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15</meta:user-defined>
    <meta:user-defined meta:name="DCTERMS.abstract">Betreft: het plaatsen van een dakkapel op het voordakvlak [Z2026-00000615], Duindoornwede 15, 2993TM Barendrecht</meta:user-defined>
    <dc:language>nl</dc:language>
    <meta:user-defined meta:name="OVERHEIDop.locatietype/OVERHEIDop.gebiedsmarkering">Vlak</meta:user-defined>
    <meta:user-defined meta:name="DC.title">Kennisgeving besluit omgevingsvergunning Z2026-00000615, Duindoornwede 15, 2993TM Baren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053</meta:user-defined>
    <meta:user-defined meta:name="OVERHEIDop.GmbID/DC.identifier">gmb-2026-383053</meta:user-defined>
    <meta:user-defined meta:name="OVERHEIDop.versieInformatie"/>
  </office:meta>
</office:document-meta>
</file>