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687, Spoorlaan 7, 2991LM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10 augustus 2026 een omgevingsvergunning verleend voor een aanbouw / uitbreiding met twee toiletten en een voorruimte van de bestaande horecagelegenheid Café Clementine op de locatie Spoorlaan 7, 2991LM in Barendrecht. Het betreft de omgevingsvergunning met ons kenmerk Z2026-00000687 Deze vergunning is verleend met een instandhoudingstermijn tot uiterlijk 12 augustus 2031</text:p>
            <text:p text:style-name="common-al">
            <text:span text:style-name="nadrukvet">De vergunning is verlengd</text:span>
          </text:p>
            <text:p text:style-name="common-al">Op 10 augustus 2026 hebben wij besloten om de instandhoudingstermijn van de een aanbouw / uitbreiding met twee toiletten en een voorruimte van de bestaande horecagelegenheid Café Clementine te verlengen tot uiterlijk 12 augustus 2031</text:p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binnen zes weken na 10 augustus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8304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arendrecht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687</meta:user-defined>
    <meta:user-defined meta:name="DCTERMS.abstract">Betreft: Beschikking verlenging beslistermijn op locatie Spoorlaan 7, 2991LM Barendrecht</meta:user-defined>
    <dc:language>nl</dc:language>
    <meta:user-defined meta:name="OVERHEIDop.locatietype/OVERHEIDop.gebiedsmarkering">Punt</meta:user-defined>
    <meta:user-defined meta:name="DC.title">Kennisgeving termijnverlenging Z2026-00000687, Spoorlaan 7, 2991LM Baren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49</meta:user-defined>
    <meta:user-defined meta:name="OVERHEIDop.GmbID/DC.identifier">gmb-2026-383049</meta:user-defined>
    <meta:user-defined meta:name="OVERHEIDop.versieInformatie"/>
  </office:meta>
</office:document-meta>
</file>