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4-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4-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4-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4-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4-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2">
      <text:list-level-style-bullet style:num-suffix="" text:bullet-char="​" text:level="1">
        <style:list-level-properties text:min-label-width="10mm"/>
      </text:list-level-style-bullet>
    </text:list-style>
    <text:list-style style:name="id1-3-2-2-1-4-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2-3-5-3">
      <text:list-level-style-bullet text:bullet-char="-" text:level="1">
        <style:list-level-properties text:min-label-width="10mm"/>
      </text:list-level-style-bullet>
    </text:list-style>
    <text:list-style style:name="id1-3-2-2-1-4-6-2-3-5-3-1">
      <text:list-level-style-bullet text:bullet-char="-" text:level="1">
        <style:list-level-properties text:min-label-width="10mm"/>
      </text:list-level-style-bullet>
    </text:list-style>
    <text:list-style style:name="id1-3-2-2-1-4-6-2-3-5-3-2">
      <text:list-level-style-bullet text:bullet-char="-" text:level="1">
        <style:list-level-properties text:min-label-width="10mm"/>
      </text:list-level-style-bullet>
    </text:list-style>
    <text:list-style style:name="id1-3-2-2-1-4-6-2-3-5-3-3">
      <text:list-level-style-bullet text:bullet-char="-" text:level="1">
        <style:list-level-properties text:min-label-width="10mm"/>
      </text:list-level-style-bullet>
    </text:list-style>
    <text:list-style style:name="id1-3-2-2-1-4-6-2-3-5-3-4">
      <text:list-level-style-bullet text:bullet-char="-" text:level="1">
        <style:list-level-properties text:min-label-width="10mm"/>
      </text:list-level-style-bullet>
    </text:list-style>
    <text:list-style style:name="id1-3-2-2-1-4-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6-4">
      <text:list-level-style-bullet style:num-suffix="" text:bullet-char="​" text:level="1">
        <style:list-level-properties text:min-label-width="10mm"/>
      </text:list-level-style-bullet>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4-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4-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4-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7-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7-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7-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7-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7-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7-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8-1-4">
      <style:table-column-properties/>
    </style:style>
    <text:list-style style:name="id1-3-2-6-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lokale aanpak isolatie Albrandswaard 2025</text:p>
      <text:section text:name="regeling_id1-3-2" text:style-name="regeling">
        <text:section text:name="aanhef_id1-3-2-1" text:style-name="aanhef">
          <text:section text:name="preambule_id1-3-2-1-1" text:style-name="preambule">
            <text:p text:style-name="al">Het college van burgemeester en wethouders van de gemeente Albrandswaard.</text:p>
            <text:p text:style-name="al"/>
            <text:p text:style-name="al">Overwegende dat:</text:p>
            <text:p text:style-name="al"/>
            <text:list text:style-name="id1-3-2-1-1-5">
              <text:list-item text:style-override="id1-3-2-1-1-5-1">
                <text:number>•</text:number>
                <text:p text:style-name="al">het gewenst is om activiteiten te stimuleren die bijdragen aan het bestrijden en voorkomen van energiearmoede en het beperken van de energievraag, alsmede het verminderen van de CO₂-uitstoot van de gebouwde omgeving; </text:p>
              </text:list-item>
              <text:list-item text:style-override="id1-3-2-1-1-5-2">
                <text:number>•</text:number>
                <text:p text:style-name="al">het wenselijk is om activiteiten te stimuleren die bijdragen aan het isoleren van eigen woningen;</text:p>
              </text:list-item>
              <text:list-item text:style-override="id1-3-2-1-1-5-3">
                <text:number>•</text:number>
                <text:p text:style-name="al">dat de middelen die ter beschikking zijn gesteld vanuit de SPUK Lokale Aanpak Isolatie (LAI) in te zetten zijn voor isolatiemaatregelen van slecht geïsoleerde koopwoningen, met uitzondering van appartementen;</text:p>
              </text:list-item>
            </text:list>
            <text:p text:style-name="al">Gelet op titel 4.2 van de Algemene wet bestuursrecht en artikel 3 van de Algemene Subsidieverordening Gemeente Albrandswaard, </text:p>
            <text:p text:style-name="al"/>
            <text:p text:style-name="al">Besluit vast te stellen de volgende regeling:</text:p>
            <text:p text:style-name="al"/>
            <text:p text:style-name="al">
            <text:span text:style-name="nadrukvet">Subsidieregeling lokale aanpak isolatie Albrandswaard 2025</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bepalingen</text:p>
              <text:p text:style-name="al">In deze subsidieregeling wordt verstaan onder:</text:p>
              <text:p text:style-name="al"/>
              <text:list text:style-name="id1-3-2-2-1-2-4">
                <text:list-item text:style-override="id1-3-2-2-1-2-4-1">
                  <text:number>a)</text:number>
                  <text:p text:style-name="al">advies aan huis: activiteit waarbij een onafhankelijk adviseur een woningopname doet inclusief een voorstel voor de best passende isolatiemaatregelen en -materialen. De adviseur offreert vervolgens direct namens deelnemende, mede lokale bedrijven;</text:p>
                </text:list-item>
                <text:list-item text:style-override="id1-3-2-2-1-2-4-2">
                  <text:number>b)</text:number>
                  <text:p text:style-name="al">aanvrager: de eigenaar-bewoner die voor zijn/haar woning subsidie aanvraagt;</text:p>
                </text:list-item>
                <text:list-item text:style-override="id1-3-2-2-1-2-4-3">
                  <text:number>c)</text:number>
                  <text:p text:style-name="al">beschikking: een besluit dat niet van algemene strekking is, aangaande een aanvraag tot beschikbaar stellen van een gemeentelijke subsidie, met inbegrip van de afwijzing van een aanvraag daarvan;</text:p>
                </text:list-item>
                <text:list-item text:style-override="id1-3-2-2-1-2-4-4">
                  <text:number>d)</text:number>
                  <text:p text:style-name="al">bouwdeel: onderdeel van de woning dat voor isolatie in aanmerking komt, zoals opgenomen in bijlage I;</text:p>
                </text:list-item>
                <text:list-item text:style-override="id1-3-2-2-1-2-4-5">
                  <text:number>e)</text:number>
                  <text:p text:style-name="al">burgemeester en wethouders: het college van burgemeester en wethouders van de gemeente Albrandswaard;</text:p>
                </text:list-item>
                <text:list-item text:style-override="id1-3-2-2-1-2-4-6">
                  <text:number>f)</text:number>
                  <text:p text:style-name="al">collectieve inkooproute isolatie: door de uitvoerende organisatie georganiseerde inkoop waarbij met (isolatie)bedrijven prijs- en kwaliteitsafspraken zijn gemaakt ten behoeve van een gunstige prijs-kwaliteitverhouding voor inwoners;</text:p>
                </text:list-item>
                <text:list-item text:style-override="id1-3-2-2-1-2-4-7">
                  <text:number>g)</text:number>
                  <text:p text:style-name="al">declaratieroute vakspecialist: een aanvraagroute waarbij aanvrager zelfstandig met een eigen installateur aanspraak kan maken op de Subsidieregeling Lokale Aanpak Isolatie Albrandswaard 2025 conform de voorwaarden voor maatregelen binnen deze regeling;</text:p>
                </text:list-item>
                <text:list-item text:style-override="id1-3-2-2-1-2-4-8">
                  <text:number>h)</text:number>
                  <text:p text:style-name="al">doe-het-zelf (DHZ) route: aanvraagroute waarbij de eigenaar-bewoner na eigen aanschaf en uitvoering van isolatiemateriaal de gemaakte materiaalkosten achteraf declareert bij de uitvoerende organisatie (REL) namens het college; uitsluitend materiaalkosten zijn subsidiabel;</text:p>
                </text:list-item>
                <text:list-item text:style-override="id1-3-2-2-1-2-4-9">
                  <text:number>i)</text:number>
                  <text:p text:style-name="al">eigenaar-bewoner: een meerderjarig natuurlijk persoon die (geheel of gedeeltelijk) eigenaar is van de woning én volgens de Basisregistratie Personen (BRP) zijn/haar hoofdverblijf op dat adres heeft; bij meerdere eigenaren geldt dat zij gezamenlijk als eigenaar-bewoner worden aangemerkt;</text:p>
                </text:list-item>
                <text:list-item text:style-override="id1-3-2-2-1-2-4-10">
                  <text:number>j)</text:number>
                  <text:p text:style-name="al">energielabel: het energielabel laat zien hoe energiezuinig een huis is, het geregistreerde energielabel van de woning zoals opgenomen in het EP-register van de Rijksdienst voor Ondernemend Nederland (RVO).</text:p>
                </text:list-item>
                <text:list-item text:style-override="id1-3-2-2-1-2-4-11">
                  <text:number>k)</text:number>
                  <text:p text:style-name="al">energietoeslag: de door de gemeente Albrandswaard verstrekte eenmalige financiële tegemoetkoming in de energiekosten aan huishoudens met een minimuminkomen; hieronder vallen zowel de in 2022 als de in 2023 uitgekeerde energietoeslag.</text:p>
                </text:list-item>
                <text:list-item text:style-override="id1-3-2-2-1-2-4-12">
                  <text:number>l)</text:number>
                  <text:p text:style-name="al">grondgebonden woning: een bestaande zelfstandige woongelegenheid met woonfunctie (Wet BAG), niet zijnde een woonwagen, woonboot of appartement;</text:p>
                </text:list-item>
                <text:list-item text:style-override="id1-3-2-2-1-2-4-13">
                  <text:number>m)</text:number>
                  <text:p text:style-name="al">ISDE-subsidie: de Investeringssubsidie duurzame energie en energiebesparing van de Rijksdienst voor Ondernemend Nederland (RVO);</text:p>
                </text:list-item>
                <text:list-item text:style-override="id1-3-2-2-1-2-4-14">
                  <text:number>n)</text:number>
                  <text:p text:style-name="al">isolatiemaatregelen: isolatiemaatregelen ten behoeve van het reduceren van warmteverbruik van de woning, die voldoen aan de voorwaarden van de subsidieregeling;</text:p>
                </text:list-item>
                <text:list-item text:style-override="id1-3-2-2-1-2-4-15">
                  <text:number>o)</text:number>
                  <text:p text:style-name="al">maatregel: één afgeronde isolatie-ingreep aan één bestaand bouwdeel van de woning die voldoet aan de minimale oppervlakten en prestatie-eisen zoals opgenomen in Bijlage I (conform de actuele RVO/ISDE-eisen). Per bouwdeel wordt gedurende de looptijd van deze regeling maximaal één maatregel per woning in aanmerking genomen. Combinatieregels: óf vloerisolatie óf bodemisolatie; óf dakisolatie óf zolder-/vlieringvloerisolatie — combinaties binnen elk paar gelden gezamenlijk als één maatregel. Energiezuinige ventilatie telt uitsluitend als maatregel indien deze technisch vereist is en gelijktijdig wordt aangebracht in samenhang met een schilmaatregel, en voldoet aan de eisen in Bijlage I.</text:p>
                </text:list-item>
                <text:list-item text:style-override="id1-3-2-2-1-2-4-16">
                  <text:number>p)</text:number>
                  <text:p text:style-name="al">natuurvriendelijk isoleren (NVI): de tijdelijke landelijke werkwijze natuurvriendelijk isoleren zoals afgestemd door Rijk, provincies (IPO) en VNG;</text:p>
                </text:list-item>
                <text:list-item text:style-override="id1-3-2-2-1-2-4-17">
                  <text:number>q)</text:number>
                  <text:p text:style-name="al">Rc-waarde: isolatiewaarde, warmteweerstand van dichte constructies uitgedrukt in m² K/W;</text:p>
                </text:list-item>
                <text:list-item text:style-override="id1-3-2-2-1-2-4-18">
                  <text:number>r)</text:number>
                  <text:p text:style-name="al">Rd-waarde: een aanduiding van de warmteweerstand van isolatiemateriaal;</text:p>
                </text:list-item>
                <text:list-item text:style-override="id1-3-2-2-1-2-4-19">
                  <text:number>s)</text:number>
                  <text:p text:style-name="al">slecht geïsoleerd bouwdeel: een bouwdeel dat slecht geïsoleerd is. De indicaties hiervoor staan opgenomen in bijlage I van deze regeling;</text:p>
                </text:list-item>
                <text:list-item text:style-override="id1-3-2-2-1-2-4-20">
                  <text:number>t)</text:number>
                  <text:p text:style-name="al">slecht geïsoleerde woning: een woning met energielabel D, E, F of G, of een woning met ten minste twee slecht geïsoleerde bouwdelen als bedoeld in bijlage I;</text:p>
                </text:list-item>
                <text:list-item text:style-override="id1-3-2-2-1-2-4-21">
                  <text:number>u)</text:number>
                  <text:p text:style-name="al">U-waarde: warmtegeleiding van glas, uitgedrukt in W/m²K;</text:p>
                </text:list-item>
                <text:list-item text:style-override="id1-3-2-2-1-2-4-22">
                  <text:number>v)</text:number>
                  <text:p text:style-name="al">uitvoerende organisatie: Regionaal Energieloket Projecten B.V. (REL), dat de aanvraagroutes uitvoert en op grond van een door het college vastgesteld mandaatbesluit besluiten namens het college kan nemen;</text:p>
                </text:list-item>
                <text:list-item text:style-override="id1-3-2-2-1-2-4-23">
                  <text:number>w)</text:number>
                  <text:p text:style-name="al">vakspecialist: een bouwbedrijf of een (bouw)installatiebedrijf dat gespecialiseerd is in de betreffende werkzaamheden en geregistreerd staat bij de Kamer van Koophandel onder de sectie bouwnijverheid, bouwinstallatiebedrijf of een vergelijkbare sectie;</text:p>
                </text:list-item>
                <text:list-item text:style-override="id1-3-2-2-1-2-4-24">
                  <text:number>x)</text:number>
                  <text:p text:style-name="al">werkelijke kosten: de kosten van materialen en werkzaamheden die redelijkerwijs noodzakelijk zijn voor het treffen van de subsidiabele maatregelen, inclusief btw; kortingen worden in mindering gebracht; eigen arbeidsuren zijn niet subsidiabel;</text:p>
                </text:list-item>
                <text:list-item text:style-override="id1-3-2-2-1-2-4-25">
                  <text:number>y)</text:number>
                  <text:p text:style-name="al">WOZ-waarde: waardering onroerende zaken; de WOZ-waarde is de waarde van de woning.</text:p>
                </text:list-item>
              </text:list>
            </text:section>
            <text:section text:name="artikel_id1-3-2-2-1-3" text:style-name="artikel">
              <text:p text:style-name="artikel_kop_titel"><text:span text:style-name="artikel_kop_label">Artikel</text:span> <text:span text:style-name="artikel_kop_nr">1.2</text:span> Doel van de subsidieregeling</text:p>
              <text:p text:style-name="al">Het doel is het versneld energetisch verbeteren van particuliere, slecht geïsoleerde, grondgebonden koopwoningen door stimulering van isolatiemaatregelen (glas HR++/triple/vacuüm en isolatie van dak, vloer/bodem en gevel), eventueel met energiezuinige ventilatie waar dat technisch vereist is. De regeling beoogt lagere energielasten, comfortabeler wonen en CO₂ reductie.</text:p>
            </text:section>
            <text:section text:name="artikel_id1-3-2-2-1-4" text:style-name="artikel">
              <text:p text:style-name="artikel_kop_titel"><text:span text:style-name="artikel_kop_label">Artikel</text:span> <text:span text:style-name="artikel_kop_nr">1.3</text:span> Doelgroep subsidieregeling</text:p>
              <text:p text:style-name="al">Subsidie op basis van deze regeling is bedoeld voor eigenaar-bewoners van grondgebonden koopwoningen. Nieuwbouw en recreatiewoningen zijn uitgesloten; (oorspronkelijke bouwvergunning verleend vóór 01 01 2021).</text:p>
              <text:p text:style-name="al"/>
              <text:p text:style-name="al">Deze regeling hanteert twee doelgroepen:</text:p>
              <text:p text:style-name="al"/>
              <text:list text:style-name="id1-3-2-2-1-4-6">
                <text:list-item text:style-override="id1-3-2-2-1-4-6-1">
                  <text:number>1.</text:number>
                  <text:p text:style-name="al">Doelgroep I: </text:p>
                </text:list-item>
                <text:list-item text:style-override="id1-3-2-2-1-4-6-2">
                  <text:number/>
                  <text:p text:style-name="al">Eigenaar-bewoner die aan de volgende voorwaarden voldoet:</text:p>
                  <text:list text:style-name="id1-3-2-2-1-4-6-2-3">
                    <text:list-item text:style-override="id1-3-2-2-1-4-6-2-3-1">
                      <text:number>a)</text:number>
                      <text:p text:style-name="al">de woning staat binnen de gemeente Albrandswaard;</text:p>
                    </text:list-item>
                    <text:list-item text:style-override="id1-3-2-2-1-4-6-2-3-2">
                      <text:number>b)</text:number>
                      <text:p text:style-name="al">de aanvrager de eigenaar-bewoner is van de woning;</text:p>
                    </text:list-item>
                    <text:list-item text:style-override="id1-3-2-2-1-4-6-2-3-3">
                      <text:number>c)</text:number>
                      <text:p text:style-name="al">de woning waarvoor subsidie wordt aangevraagd een slecht geïsoleerde woning;</text:p>
                    </text:list-item>
                    <text:list-item text:style-override="id1-3-2-2-1-4-6-2-3-4">
                      <text:number>d)</text:number>
                      <text:p text:style-name="al">Aanvrager moet als bewoner ingeschreven staan in de Basisregistratie Personen (BRP) op het adres waarvoor de subsidie wordt aangevraagd.</text:p>
                    </text:list-item>
                    <text:list-item text:style-override="id1-3-2-2-1-4-6-2-3-5">
                      <text:number>e)</text:number>
                      <text:p text:style-name="al">de woning een energielabel D, E, F of G heeft of minimaal twee van de volgende bestaande bouwdelen niet of slecht zijn geïsoleerd:</text:p>
                      <text:list text:style-name="id1-3-2-2-1-4-6-2-3-5-3">
                        <text:list-item text:style-override="id1-3-2-2-1-4-6-2-3-5-3-1">
                          <text:number>-</text:number>
                          <text:p text:style-name="al">gevel</text:p>
                        </text:list-item>
                        <text:list-item text:style-override="id1-3-2-2-1-4-6-2-3-5-3-2">
                          <text:number>-</text:number>
                          <text:p text:style-name="al">dak of zolder/vlieringvloerisolatie </text:p>
                        </text:list-item>
                        <text:list-item text:style-override="id1-3-2-2-1-4-6-2-3-5-3-3">
                          <text:number>-</text:number>
                          <text:p text:style-name="al">vloer en bodem</text:p>
                        </text:list-item>
                        <text:list-item text:style-override="id1-3-2-2-1-4-6-2-3-5-3-4">
                          <text:number>-</text:number>
                          <text:p text:style-name="al">glas</text:p>
                        </text:list-item>
                      </text:list>
                    </text:list-item>
                    <text:list-item text:style-override="id1-3-2-2-1-4-6-2-3-6">
                      <text:number>f)</text:number>
                      <text:p text:style-name="al">de WOZ-waarde van de woning niet hoger is dan € 470.000 (peildatum 01-01-2024);</text:p>
                    </text:list-item>
                    <text:list-item text:style-override="id1-3-2-2-1-4-6-2-3-7">
                      <text:number>g)</text:number>
                      <text:p text:style-name="al">de woning heeft een bouwjaar van voor 1992.</text:p>
                    </text:list-item>
                  </text:list>
                </text:list-item>
                <text:list-item text:style-override="id1-3-2-2-1-4-6-3">
                  <text:number>2.</text:number>
                  <text:p text:style-name="al">Doelgroep II: </text:p>
                </text:list-item>
                <text:list-item text:style-override="id1-3-2-2-1-4-6-4">
                  <text:number/>
                  <text:p text:style-name="al">Eigenaar-bewoners die voldoen aan lid 1 én een energietoeslag van de gemeente Albrandswaard hebben ontvangen.</text:p>
                </text:list-item>
              </text:list>
            </text:section>
            <text:section text:name="artikel_id1-3-2-2-1-5" text:style-name="artikel">
              <text:p text:style-name="artikel_kop_titel"><text:span text:style-name="artikel_kop_label">Artikel</text:span> <text:span text:style-name="artikel_kop_nr">1.4</text:span> Subsidieplafond en verdeling</text:p>
              <text:list text:style-name="id1-3-2-2-1-5-2">
                <text:list-item text:style-override="id1-3-2-2-1-5-2">
                  <text:number>1.</text:number>
                  <text:p text:style-name="al">Het subsidieplafond voor deze subsidieregeling bedraagt in totaal € 913.349 (inclusief advieskosten) en is bedoeld voor de lokale aanpak isolatie 2024 tot en met 2027 voor minimaal 470 woningen en is verdeeld over drie tranches: </text:p>
                  <text:list text:style-name="id1-3-2-2-1-5-2-3">
                    <text:list-item text:style-override="id1-3-2-2-1-5-2-3-1">
                      <text:number>a.</text:number>
                      <text:p text:style-name="al">2023: € 250.600 (indicatief 140 woningen) op basis eerste tranche</text:p>
                    </text:list-item>
                    <text:list-item text:style-override="id1-3-2-2-1-5-2-3-2">
                      <text:number>b.</text:number>
                      <text:p text:style-name="al">2024: € 388.372 (indicatief 188 woningen) op basis van tweede tranche</text:p>
                    </text:list-item>
                    <text:list-item text:style-override="id1-3-2-2-1-5-2-3-3">
                      <text:number>c.</text:number>
                      <text:p text:style-name="al">2025: € 274.377 (indicatief 142 woningen) op basis van derde tranche</text:p>
                    </text:list-item>
                  </text:list>
                </text:list-item>
                <text:list-item text:style-override="id1-3-2-2-1-5-3">
                  <text:number>2.</text:number>
                  <text:p text:style-name="al">Aanvragen worden gehonoreerd op volgorde van binnenkomst van volledige aanvragen totdat het (tranche)plafond is bereikt. Voor de rangorde geldt de datum waarop de aanvraag volledig is. Bij gelijke datum en tijdstip kan het college door middel van loting de volgorde bepalen.</text:p>
                </text:list-item>
                <text:list-item text:style-override="id1-3-2-2-1-5-4">
                  <text:number>3.</text:number>
                  <text:p text:style-name="al">Aanvragen die binnenkomen nadat het (tranche)plafond is bereikt, worden afgewezen. Het college kan besluiten een reservelijst te hanteren indien voorzienbaar is dat middelen uit onherroepelijk afgewezen of ingetrokken aanvragen vrijkomen.</text:p>
                </text:list-item>
                <text:list-item text:style-override="id1-3-2-2-1-5-5">
                  <text:number>4.</text:number>
                  <text:p text:style-name="al">Niet benutte middelen uit een tranche kunnen door het college worden toegevoegd aan een volgende tranche. Het college kan, indien daartoe aanleiding bestaat, tranches samenvoegen of onderling middelen verschuiven.</text:p>
                </text:list-item>
                <text:list-item text:style-override="id1-3-2-2-1-5-6">
                  <text:number>5.</text:number>
                  <text:p text:style-name="al">Het college kan nadere verdelingsregels vaststellen, waaronder een (tijdelijke) reservering voor de energiearmoede doelgroep. Wijzigingen van het subsidieplafond of de verdelingsregels worden bekendgemaakt in het Gemeenteblad en gelden voor aanvragen die na de datum van bekendmaking zijn ingediend, tenzij in het besluit anders is bepaald.</text:p>
                </text:list-item>
              </text:list>
            </text:section>
            <text:section text:name="artikel_id1-3-2-2-1-6" text:style-name="artikel">
              <text:p text:style-name="artikel_kop_titel"><text:span text:style-name="artikel_kop_label">Artikel</text:span> <text:span text:style-name="artikel_kop_nr">1.5</text:span> Subsidiabele activiteiten die voor subsidie in aanmerking komen</text:p>
              <text:list text:style-name="id1-3-2-2-1-6-2">
                <text:list-item text:style-override="id1-3-2-2-1-6-2">
                  <text:number>1.</text:number>
                  <text:p text:style-name="al">Het college verstrekt subsidie als bijdrage in de kosten voor de volgende uitgevoerde energiebesparende isolatiemaatregelen (deze activiteiten worden verder gespecificeerd in Bijlagen I). De hieronder genoemde maatregelen komen in aanmerking voor subsidie:</text:p>
                  <text:list text:style-name="id1-3-2-2-1-6-2-3">
                    <text:list-item text:style-override="id1-3-2-2-1-6-2-3-1">
                      <text:number>a)</text:number>
                      <text:p text:style-name="al">Gevelisolatie (binnen- of buitenzijde)</text:p>
                    </text:list-item>
                    <text:list-item text:style-override="id1-3-2-2-1-6-2-3-2">
                      <text:number>b)</text:number>
                      <text:p text:style-name="al">Dakisolatie (binnen- of buitenzijde) óf zolder-/vlieringvloerisolatie</text:p>
                    </text:list-item>
                    <text:list-item text:style-override="id1-3-2-2-1-6-2-3-3">
                      <text:number>c)</text:number>
                      <text:p text:style-name="al">Vloer- of bodemisolatie</text:p>
                    </text:list-item>
                    <text:list-item text:style-override="id1-3-2-2-1-6-2-3-4">
                      <text:number>d)</text:number>
                      <text:p text:style-name="al">Glasisolatie (HR++-, triple- of vacuümglas); aanvullend: panelen in kozijnen en isolerende deuren (alleen in combinatie met glasisolatie).</text:p>
                    </text:list-item>
                    <text:list-item text:style-override="id1-3-2-2-1-6-2-3-5">
                      <text:number>e)</text:number>
                      <text:p text:style-name="al">Energiezuinige ventilatie: eerste aanleg van CO₂-gestuurde ventilatie of balansventilatie met warmteterugwinning (rendement ≥ 90%), uitsluitend in combinatie met ten minste één isolatiemaatregel als bedoeld onder b t/m d.</text:p>
                    </text:list-item>
                  </text:list>
                </text:list-item>
                <text:list-item text:style-override="id1-3-2-2-1-6-3">
                  <text:number>2.</text:number>
                  <text:p text:style-name="al">Voor de minimale te isoleren oppervlakten per isolatiemaatregel worden dezelfde minima gehanteerd als bij de ISDE. Voor oppervlakten en prestatie eisen wordt aangesloten bij de actuele door RVO gepubliceerde eisen (ISDE en ‘Standaard en streefwaarden voor woningisolatie’). Bij wijzigingen gelden de eisen die op de datum van subsidieverlening actueel zijn.</text:p>
                </text:list-item>
                <text:list-item text:style-override="id1-3-2-2-1-6-4">
                  <text:number>3.</text:number>
                  <text:p text:style-name="al">Enkel isolatie- en ventilatiemaatregelen die in bestaande bouwdelen van de woning worden aangebracht komen in aanmerking voor subsidie.</text:p>
                </text:list-item>
                <text:list-item text:style-override="id1-3-2-2-1-6-5">
                  <text:number>4.</text:number>
                  <text:p text:style-name="al">Het college kan de lijst van energiebesparende isolatiemaatregelen bij besluit wijzigen. Wijzigingen worden bekendgemaakt in het Gemeenteblad en gelden voor aanvragen die na de datum van bekendmaking zijn ingediend, tenzij in het besluit anders is bepaald.</text:p>
                </text:list-item>
              </text:list>
            </text:section>
            <text:p text:style-name="hoofdstuk_bottom"/>
          </text:section>
          <text:section text:name="hoofdstuk_id1-3-2-2-2" text:style-name="hoofdstuk">
            <text:p text:style-name="hoofdstuk_kop"><text:span text:style-name="label">HOOFDSTUK</text:span> <text:span text:style-name="nr">2</text:span> SUBSIDIEAANVRAAG</text:p>
            <text:section text:name="artikel_id1-3-2-2-2-2" text:style-name="artikel">
              <text:p text:style-name="artikel_kop_titel"><text:span text:style-name="artikel_kop_label">Artikel</text:span> <text:span text:style-name="artikel_kop_nr">2.1</text:span> Subsidieaanvraagroutes</text:p>
              <text:list text:style-name="id1-3-2-2-2-2-2">
                <text:list-item text:style-override="id1-3-2-2-2-2-2">
                  <text:number>1.</text:number>
                  <text:p text:style-name="al">Het college kan een eenmalige subsidie verstrekken voor het treffen van de in artikel 1.5 beschreven isolatiemaatregelen. </text:p>
                </text:list-item>
                <text:list-item text:style-override="id1-3-2-2-2-2-3">
                  <text:number>2.</text:number>
                  <text:p text:style-name="al">Een subsidieaanvraag op grond van deze subsidieregeling wordt ingediend bij de uitvoeringsorganisatie via de volgende routes:</text:p>
                  <text:list text:style-name="id1-3-2-2-2-2-3-3">
                    <text:list-item text:style-override="id1-3-2-2-2-2-3-3-1">
                      <text:number>a)</text:number>
                      <text:p text:style-name="al">Collectieve inkooproute isolatie;</text:p>
                    </text:list-item>
                    <text:list-item text:style-override="id1-3-2-2-2-2-3-3-2">
                      <text:number>b)</text:number>
                      <text:p text:style-name="al">Advies aan huis route (<text:span text:style-name="nadrukcur">betreft uitsluitend adviesverlening en leidt niet tot subsidieverlening</text:span>);</text:p>
                    </text:list-item>
                    <text:list-item text:style-override="id1-3-2-2-2-2-3-3-3">
                      <text:number>c)</text:number>
                      <text:p text:style-name="al">Doe-het-zelf-isolatie route (<text:span text:style-name="nadrukcur">alleen materiaalkosten; achteraf declareren</text:span>);</text:p>
                    </text:list-item>
                    <text:list-item text:style-override="id1-3-2-2-2-2-3-3-4">
                      <text:number>d)</text:number>
                      <text:p text:style-name="al">Declaratie route vakspecialist (<text:span text:style-name="nadrukcur">uitvoering door eigen erkend bedrijf; achteraf declareren</text:span>).</text:p>
                    </text:list-item>
                  </text:list>
                </text:list-item>
                <text:list-item text:style-override="id1-3-2-2-2-2-4">
                  <text:number>3.</text:number>
                  <text:p text:style-name="al">Binnen één woning mogen verschillende maatregelen via verschillende routes worden aangevraagd; per maatregel geldt maximaal één route. De 2-maatregelenbonus als bedoeld in artikel 2.3, lid 1, is uitsluitend van toepassing op de Collectieve inkooproute isolatie en de Declaratie route vakspecialist. De maximale subsidiebedragen per woning, per route en per doelgroep zijn vastgelegd in artikel 2.3.</text:p>
                </text:list-item>
                <text:list-item text:style-override="id1-3-2-2-2-2-5">
                  <text:number>4.</text:number>
                  <text:p text:style-name="al">Advies aan huis route. Via deze route wordt geen geldelijke subsidie aan de aanvrager verstrekt. Eventuele advieskosten komen ten laste van het uitvoeringsbudget en tellen niet mee voor de per-woning maxima van artikel 2.3.</text:p>
                </text:list-item>
                <text:list-item text:style-override="id1-3-2-2-2-2-6">
                  <text:number>5.</text:number>
                  <text:p text:style-name="al">Aanvragen worden digitaal ingediend via de door Regionaal Energieloket (REL) beheerde aanmeldpagina. REL toetst de aanvragen aan deze Subsidieregeling en neemt namens het college een besluit. Beslissingen op bezwaar worden door het college genomen.</text:p>
                </text:list-item>
                <text:list-item text:style-override="id1-3-2-2-2-2-7">
                  <text:number>6.</text:number>
                  <text:p text:style-name="al">Eigenaar-bewoners die aan de doelgroep van artikel 1.3 voldoen maar (nog) niet bekend zijn bij gemeente Albrandswaard, kunnen contact opnemen met de gemeente; het college kan na toetsing besluiten toegang te geven tot (een deel van) de in lid 2 genoemde routes.</text:p>
                </text:list-item>
              </text:list>
            </text:section>
            <text:section text:name="artikel_id1-3-2-2-2-3" text:style-name="artikel">
              <text:p text:style-name="artikel_kop_titel"><text:span text:style-name="artikel_kop_label">Artikel</text:span> <text:span text:style-name="artikel_kop_nr">2.2</text:span> Voorwaarden subsidieregeling</text:p>
              <text:list text:style-name="id1-3-2-2-2-3-2">
                <text:list-item text:style-override="id1-3-2-2-2-3-2">
                  <text:number>1.</text:number>
                  <text:p text:style-name="al">De in artikel 1.5 genoemde activiteiten komen uitsluitend voor subsidie in aanmerking indien het getroffen bouwdeel na uitvoering voldoet aan de minimale isolatie-eisen zoals uitgewerkt in Bijlage 1 (Technische minimumeisen).</text:p>
                </text:list-item>
                <text:list-item text:style-override="id1-3-2-2-2-3-3">
                  <text:number>2.</text:number>
                  <text:p text:style-name="al">Deze activiteiten zijn alleen subsidiabel indien de maatregel wordt aangebracht op een slecht geïsoleerd bouwdeel van de woning (vóór uitvoering voldeed het bouwdeel niet aan de in Bijlage 1 gestelde minimumeisen).</text:p>
                </text:list-item>
                <text:list-item text:style-override="id1-3-2-2-2-3-4">
                  <text:number>3.</text:number>
                  <text:p text:style-name="al">
                <text:span text:style-name="nadrukcur">LAI-regeling (Rijk)</text:span>. Met de LAI-regeling (Rijk) wordt bedoeld de Regeling specifieke uitkering Lokale Aanpak Isolatie. De concrete technische minimumeisen voor deze subsidieregeling zijn in Bijlage 1 opgenomen.</text:p>
                </text:list-item>
              </text:list>
            </text:section>
            <text:section text:name="artikel_id1-3-2-2-2-4" text:style-name="artikel">
              <text:p text:style-name="artikel_kop_titel"><text:span text:style-name="artikel_kop_label">Artikel</text:span> <text:span text:style-name="artikel_kop_nr">2.3</text:span> Hoogte van de subsidiebedragen</text:p>
              <text:list text:style-name="id1-3-2-2-2-4-2">
                <text:list-item text:style-override="id1-3-2-2-2-4-2">
                  <text:number>1.</text:number>
                  <text:p text:style-name="al">Professionele routes, maatregeltelling en bedragen</text:p>
                  <text:list text:style-name="id1-3-2-2-2-4-2-3">
                    <text:list-item text:style-override="id1-3-2-2-2-4-2-3-1">
                      <text:number>a)</text:number>
                      <text:p text:style-name="al">De volgende routes komen in aanmerking:</text:p>
                      <text:list text:style-name="id1-3-2-2-2-4-2-3-1-3">
                        <text:list-item text:style-override="id1-3-2-2-2-4-2-3-1-3-1">
                          <text:number>i.</text:number>
                          <text:p text:style-name="al">Collectieve inkooproute isolatie;</text:p>
                        </text:list-item>
                        <text:list-item text:style-override="id1-3-2-2-2-4-2-3-1-3-2">
                          <text:number>ii.</text:number>
                          <text:p text:style-name="al">Declaratieroute vakspecialist.</text:p>
                        </text:list-item>
                      </text:list>
                    </text:list-item>
                    <text:list-item text:style-override="id1-3-2-2-2-4-2-3-2">
                      <text:number>b)</text:number>
                      <text:p text:style-name="al">Per woning (per adres), gedurende de looptijd van deze regeling, gelden de volgende bedragen:</text:p>
                      <text:list text:style-name="id1-3-2-2-2-4-2-3-2-3">
                        <text:list-item text:style-override="id1-3-2-2-2-4-2-3-2-3-1">
                          <text:number>i.</text:number>
                          <text:p text:style-name="al">één maatregel: maximaal € 2.000;</text:p>
                        </text:list-item>
                        <text:list-item text:style-override="id1-3-2-2-2-4-2-3-2-3-2">
                          <text:number>ii.</text:number>
                          <text:p text:style-name="al">twee verschillende maatregelen aan verschillende bouwdelen, conform de combinatieregels (artikel 1.1, onder o): maximaal € 2.500 per adres (inclusief een 2-maatregelenbonus van € 500).</text:p>
                        </text:list-item>
                      </text:list>
                    </text:list-item>
                    <text:list-item text:style-override="id1-3-2-2-2-4-2-3-3">
                      <text:number>c)</text:number>
                      <text:p text:style-name="al">De in onderdeel b, onder ii, bedoelde 2-maatregelenbonus:</text:p>
                      <text:list text:style-name="id1-3-2-2-2-4-2-3-3-3">
                        <text:list-item text:style-override="id1-3-2-2-2-4-2-3-3-3-1">
                          <text:number>i.</text:number>
                          <text:p text:style-name="al">is uitsluitend van toepassing op de in onderdeel a genoemde routes;</text:p>
                        </text:list-item>
                        <text:list-item text:style-override="id1-3-2-2-2-4-2-3-3-3-2">
                          <text:number>ii.</text:number>
                          <text:p text:style-name="al">wordt toegekend bij vaststelling indien is aangetoond dat aan de combinatieregels is voldaan.</text:p>
                        </text:list-item>
                      </text:list>
                    </text:list-item>
                  </text:list>
                </text:list-item>
                <text:list-item text:style-override="id1-3-2-2-2-4-3">
                  <text:number>2.</text:number>
                  <text:p text:style-name="al">Doe-het-zelf-isolatie route (DHZ)</text:p>
                  <text:list text:style-name="id1-3-2-2-2-4-3-3">
                    <text:list-item text:style-override="id1-3-2-2-2-4-3-3-1">
                      <text:number>a)</text:number>
                      <text:p text:style-name="al">De DHZ-route is per woning éénmalig per adres inzetbaar gedurende de looptijd van deze regeling.</text:p>
                    </text:list-item>
                    <text:list-item text:style-override="id1-3-2-2-2-4-3-3-2">
                      <text:number>b)</text:number>
                      <text:p text:style-name="al">Uitsluitend materiaalkosten zijn subsidiabel.</text:p>
                    </text:list-item>
                    <text:list-item text:style-override="id1-3-2-2-2-4-3-3-3">
                      <text:number>c)</text:number>
                      <text:p text:style-name="al">Maximaal € 1.750 per woning.</text:p>
                    </text:list-item>
                    <text:list-item text:style-override="id1-3-2-2-2-4-3-3-4">
                      <text:number>d)</text:number>
                      <text:p text:style-name="al">De DHZ-route komt niet in aanmerking voor de in lid 1 bedoelde 2-maatregelenbonus.</text:p>
                    </text:list-item>
                  </text:list>
                </text:list-item>
                <text:list-item text:style-override="id1-3-2-2-2-4-4">
                  <text:number>3.</text:number>
                  <text:p text:style-name="al">Maximum per adres (Doelgroep I)</text:p>
                  <text:p text:style-name="al">Ongeacht de gekozen route(s) bedraagt de totale gemeentelijke subsidie per adres over de looptijd van deze regeling maximaal € 2.500 (inclusief btw). Eerder verleende en/of vastgestelde bedragen op grond van deze regeling worden op dit maximum in mindering gebracht. Dit maximum laat onverlet dat per adres slechts één aanvraag kan worden ingediend.</text:p>
                </text:list-item>
                <text:list-item text:style-override="id1-3-2-2-2-4-5">
                  <text:number>4.</text:number>
                  <text:p text:style-name="al">Doelgroep II (energiearmoede)</text:p>
                  <text:p text:style-name="al">In afwijking van het voorgaande bedraagt de maximale subsidie € 5.000 per woning, ongeacht de gekozen route(s) en het aantal maatregelen binnen dezelfde aanvraag. De bepaling dat slechts één aanvraag per adres kan worden ingediend blijft onverkort van kracht.</text:p>
                </text:list-item>
                <text:list-item text:style-override="id1-3-2-2-2-4-6">
                  <text:number>5.</text:number>
                  <text:p text:style-name="al">Werkelijke kosten en cumulatie</text:p>
                  <text:list text:style-name="id1-3-2-2-2-4-6-3">
                    <text:list-item text:style-override="id1-3-2-2-2-4-6-3-1">
                      <text:number>a)</text:number>
                      <text:p text:style-name="al">De subsidie bedraagt nooit meer dan de werkelijk, aantoonbare kosten van de getroffen maatregel(en) zoals bedoeld in artikel 1.1 onder x, verminderd met andere publieke bijdragen voor dezelfde activiteit.</text:p>
                    </text:list-item>
                    <text:list-item text:style-override="id1-3-2-2-2-4-6-3-2">
                      <text:number>b)</text:number>
                      <text:p text:style-name="al">Cumulatie van publieke bijdragen van Rijk (waaronder ISDE), provincie, gemeente en Europese Unie is toegestaan tot maximaal 100% van de werkelijke kosten.</text:p>
                    </text:list-item>
                  </text:list>
                </text:list-item>
                <text:list-item text:style-override="id1-3-2-2-2-4-7">
                  <text:number>6.</text:number>
                  <text:p text:style-name="al">Vaststelling</text:p>
                  <text:list text:style-name="id1-3-2-2-2-4-7-3">
                    <text:list-item text:style-override="id1-3-2-2-2-4-7-3-1">
                      <text:number>a)</text:number>
                      <text:p text:style-name="al">Indien de subsidiabele activiteiten al zijn uitgevoerd en alle bewijsstukken zijn overgelegd, kan de subsidie in één beschikking worden verleend en vastgesteld.</text:p>
                    </text:list-item>
                    <text:list-item text:style-override="id1-3-2-2-2-4-7-3-2">
                      <text:number>b)</text:number>
                      <text:p text:style-name="al">In overige gevallen wordt de subsidie eerst verleend en na uitvoering en controle vastgesteld overeenkomstig artikel 2.6.</text:p>
                    </text:list-item>
                  </text:list>
                </text:list-item>
                <text:list-item text:style-override="id1-3-2-2-2-4-8">
                  <text:number>7.</text:number>
                  <text:p text:style-name="al">Relatie met subsidieplafond</text:p>
                  <text:p text:style-name="al">Het subsidieplafond als bedoeld in artikel 1.4 geldt voor de regeling als geheel en niet afzonderlijk per aanvraagroute.</text:p>
                </text:list-item>
              </text:list>
            </text:section>
            <text:section text:name="artikel_id1-3-2-2-2-5" text:style-name="artikel">
              <text:p text:style-name="artikel_kop_titel"><text:span text:style-name="artikel_kop_label">Artikel</text:span> <text:span text:style-name="artikel_kop_nr">2.4</text:span> Aanvullende voorwaarden, verplichtingen en verantwoording</text:p>
              <text:p text:style-name="al">Naast de verplichtingen op grond van artikel 8 van de Algemene Subsidieverordening Albrandswaard horen de volgende verplichtingen bij het ontvangen van subsidie:</text:p>
              <text:p text:style-name="al"/>
              <text:list text:style-name="id1-3-2-2-2-5-4">
                <text:list-item text:style-override="id1-3-2-2-2-5-4-1">
                  <text:number>1.</text:number>
                  <text:p text:style-name="al">Bestedingsdoel. De subsidieontvanger besteedt het subsidiebedrag uitsluitend aan de activiteit(en) waarvoor subsidie is verleend.</text:p>
                </text:list-item>
                <text:list-item text:style-override="id1-3-2-2-2-5-4-2">
                  <text:number>2.</text:number>
                  <text:p text:style-name="al">Uitvoeringstermijn. De isolatiewerkzaamheden worden uitgevoerd en afgerond binnen 12 maanden na de datum van subsidieverlening, tenzij het college schriftelijk uitstel heeft verleend.</text:p>
                </text:list-item>
                <text:list-item text:style-override="id1-3-2-2-2-5-4-3">
                  <text:number>3.</text:number>
                  <text:p text:style-name="al">Controle en medewerking. De subsidieontvanger werkt mee aan controles, verstrekt op verzoek alle relevante bewijsstukken en verleent zo nodig toegang tot de woning.</text:p>
                </text:list-item>
                <text:list-item text:style-override="id1-3-2-2-2-5-4-4">
                  <text:number>4.</text:number>
                  <text:p text:style-name="al">Meldplicht cumulatie publieke bijdragen. De aanvrager meldt alle aangevraagde of ontvangen publieke bijdragen voor dezelfde activiteit en overlegt desgevraagd beschikkingen/bewijsstukken. Indien de gezamenlijke publieke steun boven 100% van de werkelijke, aantoonbare kosten uitkomt, kan het college de subsidie lager vaststellen of (gedeeltelijk) terugvorderen.</text:p>
                </text:list-item>
                <text:list-item text:style-override="id1-3-2-2-2-5-4-5">
                  <text:number>5.</text:number>
                  <text:p text:style-name="al">Route-combinaties binnen één woning. Per isolatiemaatregel kan slechts één aanvraagroute worden toegepast; het combineren van routes binnen dezelfde woning is uitsluitend toegestaan indien het verschillende maatregelen betreft. Voor de maximaal subsidiabele bedragen wordt verwezen naar artikel 2.3.</text:p>
                </text:list-item>
                <text:list-item text:style-override="id1-3-2-2-2-5-4-6">
                  <text:number>6.</text:number>
                  <text:p text:style-name="al">Niet stapelbaar binnen categorie. Combinaties binnen elk paar gelden gezamenlijk als één maatregel (zie ook artikel 1.1, onderdeel o):</text:p>
                  <text:list text:style-name="id1-3-2-2-2-5-4-6-3">
                    <text:list-item text:style-override="id1-3-2-2-2-5-4-6-3-1">
                      <text:number>a)</text:number>
                      <text:p text:style-name="al">óf vloerisolatie óf bodemisolatie;</text:p>
                    </text:list-item>
                    <text:list-item text:style-override="id1-3-2-2-2-5-4-6-3-2">
                      <text:number>b)</text:number>
                      <text:p text:style-name="al">óf dakisolatie óf zolder-/vlieringvloerisolatie.</text:p>
                    </text:list-item>
                  </text:list>
                </text:list-item>
                <text:list-item text:style-override="id1-3-2-2-2-5-4-7">
                  <text:number>7.</text:number>
                  <text:p text:style-name="al">Vergunningen en meldingen. Indien voor de voorgenomen maatregel een vergunning, instemming of verplichte melding vereist is (bijvoorbeeld bij monumenten, beschermd stads- of dorpsgezicht, of op grond van natuur- en omgevingsrecht), wordt deze vóór aanvang van de werkzaamheden verkregen/gedaan; uitvoering vindt uitsluitend conform de verleende vergunning of geregistreerde melding plaats.</text:p>
                </text:list-item>
                <text:list-item text:style-override="id1-3-2-2-2-5-4-8">
                  <text:number>8.</text:number>
                  <text:p text:style-name="al">Deuren en panelen. Isolerende deuren en/of isolerende panelen in kozijnen zijn alleen subsidiabel indien deze worden toegepast in combinatie met HR++-, triple- of vacuümglas, conform Bijlage I.</text:p>
                </text:list-item>
                <text:list-item text:style-override="id1-3-2-2-2-5-4-9">
                  <text:number>9.</text:number>
                  <text:p text:style-name="al">Doe-het-zelf-isolatie route (DHZ) — declaratie. Voor de DHZ-route gelden de volgende voorwaarden:</text:p>
                  <text:list text:style-name="id1-3-2-2-2-5-4-9-3">
                    <text:list-item text:style-override="id1-3-2-2-2-5-4-9-3-1">
                      <text:number>a)</text:number>
                      <text:p text:style-name="al">uitsluitend materiaalkosten zijn subsidiabel; arbeid, gereedschap en machinehuur niet;</text:p>
                    </text:list-item>
                    <text:list-item text:style-override="id1-3-2-2-2-5-4-9-3-2">
                      <text:number>b)</text:number>
                      <text:p text:style-name="al">materialen kunnen bij elke winkel of webshop worden aangeschaft;</text:p>
                    </text:list-item>
                    <text:list-item text:style-override="id1-3-2-2-2-5-4-9-3-3">
                      <text:number>c)</text:number>
                      <text:p text:style-name="al">de gerealiseerde constructie behaalt ten minste Rc 3,5 (en waar een U-waarde van toepassing is — zoals bij glas, kozijnpanelen en deuren — gelden de eisen uit Bijlage I en de actuele RVO/ISDE-eisen); prestaties worden onderbouwd met productblad/technische specificatie;</text:p>
                    </text:list-item>
                    <text:list-item text:style-override="id1-3-2-2-2-5-4-9-3-4">
                      <text:number>d)</text:number>
                      <text:p text:style-name="al">per maatregel worden foto’s aangeleverd van vóór en na de uitvoering, inclusief detailfoto’s van het aangebrachte materiaal;</text:p>
                    </text:list-item>
                    <text:list-item text:style-override="id1-3-2-2-2-5-4-9-3-5">
                      <text:number>e)</text:number>
                      <text:p text:style-name="al">facturen en betaalbewijzen specificeren de geleverde materialen (type, hoeveelheid, prestatie-eigenschappen) en staan op naam van de aanvrager;</text:p>
                    </text:list-item>
                    <text:list-item text:style-override="id1-3-2-2-2-5-4-9-3-6">
                      <text:number>f)</text:number>
                      <text:p text:style-name="al">een eenvoudige oppervlaktemeting/berekening (m²) van het aangebrachte materiaal wordt meegeleverd;</text:p>
                    </text:list-item>
                    <text:list-item text:style-override="id1-3-2-2-2-5-4-9-3-7">
                      <text:number>g)</text:number>
                      <text:p text:style-name="al">de aanvraag wordt achteraf ingediend via het declaratieformulier; REL controleert volledigheid en kwaliteit (m²/waarden/fotobewijs/doelgroep/voorkomen van dubbele aanvragen).</text:p>
                    </text:list-item>
                  </text:list>
                </text:list-item>
                <text:list-item text:style-override="id1-3-2-2-2-5-4-10">
                  <text:number>10.</text:number>
                  <text:p text:style-name="al">Rechtstreekse betaling (Collectieve inkooproute isolatie). De aanvrager kan het college schriftelijk machtigen om het subsidiebedrag rechtstreeks uit te betalen aan het erkende isolatiebedrijf dat de maatregel uitvoert.</text:p>
                </text:list-item>
                <text:list-item text:style-override="id1-3-2-2-2-5-4-11">
                  <text:number>11.</text:number>
                  <text:p text:style-name="al">Declaratie route vakspecialist — voorfinanciering. Bij de Declaratie route vakspecialist schiet de eigenaar-bewoner de kosten voor en dient de aanvraag na uitvoering in.</text:p>
                </text:list-item>
                <text:list-item text:style-override="id1-3-2-2-2-5-4-12">
                  <text:number>12.</text:number>
                  <text:p text:style-name="al">Retroactiviteit declaratie. Een aanvraag via de Declaratie route vakspecialist kan worden ingediend voor maatregelen die zijn uitgevoerd op of na 01-01-2022, met overlegging van facturen en overige bewijsstukken als bedoeld in artikel 2.5.</text:p>
                </text:list-item>
              </text:list>
            </text:section>
            <text:section text:name="artikel_id1-3-2-2-2-6" text:style-name="artikel">
              <text:p text:style-name="artikel_kop_titel"><text:span text:style-name="artikel_kop_label">Artikel</text:span> <text:span text:style-name="artikel_kop_nr">2.5.</text:span> Vereiste gegevens per route</text:p>
              <text:list text:style-name="id1-3-2-2-2-6-2">
                <text:list-item text:style-override="id1-3-2-2-2-6-2">
                  <text:number>1.</text:number>
                  <text:p text:style-name="al">Algemeen. Een aanvraag wordt digitaal ingediend bij het Regionaal Energieloket (REL), de uitvoerende organisatie namens het college. De aanvrager verstrekt ten minste:</text:p>
                  <text:list text:style-name="id1-3-2-2-2-6-2-3">
                    <text:list-item text:style-override="id1-3-2-2-2-6-2-3-1">
                      <text:number>a)</text:number>
                      <text:p text:style-name="al">naam en achternaam;</text:p>
                    </text:list-item>
                    <text:list-item text:style-override="id1-3-2-2-2-6-2-3-2">
                      <text:number>b)</text:number>
                      <text:p text:style-name="al">adresgegevens en contactgegevens;</text:p>
                    </text:list-item>
                    <text:list-item text:style-override="id1-3-2-2-2-6-2-3-3">
                      <text:number>c)</text:number>
                      <text:p text:style-name="al">gegevens over de woning: bouwjaar, gebruiksoppervlakte, energielabel (indien aanwezig) of onderbouwing dat sprake is van een slecht geïsoleerde woning als bedoeld in artikel 1.1, onderdeel t;</text:p>
                    </text:list-item>
                    <text:list-item text:style-override="id1-3-2-2-2-6-2-3-4">
                      <text:number>d)</text:number>
                      <text:p text:style-name="al">WOZ-waarde (peildatum 01-01-2024), via upload of toestemming aan de gemeente voor geautomatiseerde verificatie;</text:p>
                    </text:list-item>
                    <text:list-item text:style-override="id1-3-2-2-2-6-2-3-5">
                      <text:number>e)</text:number>
                      <text:p text:style-name="al">opgave van de gekozen aanvraagroute;</text:p>
                    </text:list-item>
                    <text:list-item text:style-override="id1-3-2-2-2-6-2-3-6">
                      <text:number>f)</text:number>
                      <text:p text:style-name="al">opgave van reeds aangevraagde of ontvangen publieke bijdragen voor dezelfde activiteit (artikel 2.4, lid 4);</text:p>
                    </text:list-item>
                    <text:list-item text:style-override="id1-3-2-2-2-6-2-3-7">
                      <text:number>g)</text:number>
                      <text:p text:style-name="al">indien een beroep wordt gedaan door Doelgroep II: bewijs van toekenning energietoeslag 2022/2023 (of toestemming voor gemeentelijke verificatie);</text:p>
                    </text:list-item>
                    <text:list-item text:style-override="id1-3-2-2-2-6-2-3-8">
                      <text:number>h)</text:number>
                      <text:p text:style-name="al">akkoordverklaring privacy/gegevensverwerking voor de uitvoering van deze regeling.</text:p>
                    </text:list-item>
                  </text:list>
                </text:list-item>
                <text:list-item text:style-override="id1-3-2-2-2-6-3">
                  <text:number>2.</text:number>
                  <text:p text:style-name="al">Collectieve inkooproute isolatie (aanvraag vooraf). Voor deze route verstrekt de aanvrager daarnaast:</text:p>
                  <text:list text:style-name="id1-3-2-2-2-6-3-3">
                    <text:list-item text:style-override="id1-3-2-2-2-6-3-3-1">
                      <text:number>a)</text:number>
                      <text:p text:style-name="al">een korte beschrijving/keuze van de beoogde maatregel(en) en de locatie/bouwdelen;</text:p>
                    </text:list-item>
                    <text:list-item text:style-override="id1-3-2-2-2-6-3-3-2">
                      <text:number>b)</text:number>
                      <text:p text:style-name="al">eventuele fotoregistratie van het bestaande bouwdeel ten behoeve van de vooropname;</text:p>
                    </text:list-item>
                    <text:list-item text:style-override="id1-3-2-2-2-6-3-3-3">
                      <text:number>c)</text:number>
                      <text:p text:style-name="al">indien van toepassing: machtiging voor rechtstreekse uitbetaling aan het erkende isolatiebedrijf (artikel 2.4, lid 10). De door REL of het uitvoerende bedrijf aangeboden offerte wordt vóór uitvoering geaccepteerd; de subsidieverrekening wordt daarop verwerkt (artikel 2.6).</text:p>
                    </text:list-item>
                  </text:list>
                </text:list-item>
                <text:list-item text:style-override="id1-3-2-2-2-6-4">
                  <text:number>3.</text:number>
                  <text:p text:style-name="al">Advies aan huis route (aanvraag vooraf). Voor deze route verstrekt de aanvrager daarnaast:</text:p>
                  <text:list text:style-name="id1-3-2-2-2-6-4-3">
                    <text:list-item text:style-override="id1-3-2-2-2-6-4-3-1">
                      <text:number>a)</text:number>
                      <text:p text:style-name="al">beschikbaarheid voor het huisbezoek;</text:p>
                    </text:list-item>
                    <text:list-item text:style-override="id1-3-2-2-2-6-4-3-2">
                      <text:number>b)</text:number>
                      <text:p text:style-name="al">een globale vraag/wens t.a.v. maatregelen en aandachtspunten in de woning.Voor deze route wordt geen geldelijke subsidie aan de aanvrager verstrekt (artikel 2.1, lid 4; artikel 2.3, lid 3).</text:p>
                    </text:list-item>
                  </text:list>
                </text:list-item>
                <text:list-item text:style-override="id1-3-2-2-2-6-5">
                  <text:number>4.</text:number>
                  <text:p text:style-name="al">Declaratie route vakspecialist (aanvraag achteraf). Voor deze route verstrekt de aanvrager, na uitvoering van de maatregel(en):</text:p>
                  <text:list text:style-name="id1-3-2-2-2-6-5-3">
                    <text:list-item text:style-override="id1-3-2-2-2-6-5-3-1">
                      <text:number>a)</text:number>
                      <text:p text:style-name="al">IBAN en tenaamstelling voor uitbetaling;</text:p>
                    </text:list-item>
                    <text:list-item text:style-override="id1-3-2-2-2-6-5-3-2">
                      <text:number>b)</text:number>
                      <text:p text:style-name="al">foto’s van het betrokken bouwdeel vóór en ná uitvoering, inclusief detailfoto’s van aangebracht materiaal/glas;</text:p>
                    </text:list-item>
                    <text:list-item text:style-override="id1-3-2-2-2-6-5-3-3">
                      <text:number>c)</text:number>
                      <text:p text:style-name="al">facturen op naam van de aanvrager, met duidelijke uitsplitsing van de subsidiabele onderdelen (type, hoeveelheid/m², eenheidsprijzen) en de uitvoeringsdatum;</text:p>
                    </text:list-item>
                    <text:list-item text:style-override="id1-3-2-2-2-6-5-3-4">
                      <text:number>d)</text:number>
                      <text:p text:style-name="al">productblad/technische specificaties waaruit de prestatie-eisen blijken (Rc/Rd-waarde, U-waarde, overige eisen Bijlage I);</text:p>
                    </text:list-item>
                    <text:list-item text:style-override="id1-3-2-2-2-6-5-3-5">
                      <text:number>e)</text:number>
                      <text:p text:style-name="al">indien van toepassing: oplever- en/of inregelrapport (bij energiezuinige ventilatie) en bewijs van naleving van vergunningen/meldingen (artikel 2.4, lid 7);</text:p>
                    </text:list-item>
                    <text:list-item text:style-override="id1-3-2-2-2-6-5-3-6">
                      <text:number>f)</text:number>
                      <text:p text:style-name="al">gegevens van het uitvoerende erkende bedrijf (KvK-nummer en specialisme).</text:p>
                    </text:list-item>
                  </text:list>
                </text:list-item>
                <text:list-item text:style-override="id1-3-2-2-2-6-6">
                  <text:number>5.</text:number>
                  <text:p text:style-name="al">Doe-het-zelf-isolatie route (DHZ) — declaratie (aanvraag achteraf). Voor deze route verstrekt de aanvrager, na uitvoering van de maatregel:</text:p>
                  <text:list text:style-name="id1-3-2-2-2-6-6-3">
                    <text:list-item text:style-override="id1-3-2-2-2-6-6-3-1">
                      <text:number>a)</text:number>
                      <text:p text:style-name="al">IBAN en tenaamstelling voor uitbetaling;</text:p>
                    </text:list-item>
                    <text:list-item text:style-override="id1-3-2-2-2-6-6-3-2">
                      <text:number>b)</text:number>
                      <text:p text:style-name="al">facturen en betaalbewijzen op naam van de aanvrager die de geleverde materialen specificeren (type, hoeveelheid, prestatie-eigenschappen);</text:p>
                    </text:list-item>
                    <text:list-item text:style-override="id1-3-2-2-2-6-6-3-3">
                      <text:number>c)</text:number>
                      <text:p text:style-name="al">productblad/technische specificaties waaruit de prestatie-eisen blijken (minimaal Rc 3,5; en waar een U-waarde van toepassing is: eisen Bijlage I);</text:p>
                    </text:list-item>
                    <text:list-item text:style-override="id1-3-2-2-2-6-6-3-4">
                      <text:number>d)</text:number>
                      <text:p text:style-name="al">foto’s van het betrokken bouwdeel vóór en ná uitvoering, inclusief detailfoto’s van het aangebrachte materiaal;</text:p>
                    </text:list-item>
                    <text:list-item text:style-override="id1-3-2-2-2-6-6-3-5">
                      <text:number>e)</text:number>
                      <text:p text:style-name="al">een eenvoudige oppervlaktemeting/berekening (m²) van het aangebrachte materiaal;</text:p>
                    </text:list-item>
                    <text:list-item text:style-override="id1-3-2-2-2-6-6-3-6">
                      <text:number>f)</text:number>
                      <text:p text:style-name="al">een verklaring dat de werkzaamheden in eigen beheer zijn uitgevoerd en dat geen arbeids-, gereedschaps- of machinehuurkosten worden gedeclareerd;</text:p>
                    </text:list-item>
                    <text:list-item text:style-override="id1-3-2-2-2-6-6-3-7">
                      <text:number>g)</text:number>
                      <text:p text:style-name="al">bevestiging dat de DHZ-route voor deze woning niet eerder is benut (éénmalig per woning; artikel 2.3, lid 2).</text:p>
                    </text:list-item>
                  </text:list>
                </text:list-item>
                <text:list-item text:style-override="id1-3-2-2-2-6-7">
                  <text:number>6.</text:number>
                  <text:p text:style-name="al">Volledigheid en hersteltermijn. Bij een onvolledige aanvraag om verlening geeft REL, namens het college, op grond van art. 4:5 Awb een hersteltermijn van vier weken; blijft aanvulling uit, dan wordt de aanvraag buiten behandeling gelaten.</text:p>
                </text:list-item>
              </text:list>
            </text:section>
            <text:section text:name="artikel_id1-3-2-2-2-7" text:style-name="artikel">
              <text:p text:style-name="artikel_kop_titel"><text:span text:style-name="artikel_kop_label">Artikel</text:span> <text:span text:style-name="artikel_kop_nr">2.6</text:span> Procedure en termijnen</text:p>
              <text:p text:style-name="al">Wanneer de aanvraag binnenkomt wordt de volgende afhandeling gehanteerd:</text:p>
              <text:p text:style-name="al"/>
              <text:list text:style-name="id1-3-2-2-2-7-4">
                <text:list-item text:style-override="id1-3-2-2-2-7-4-1">
                  <text:number>1.</text:number>
                  <text:p text:style-name="al">Aanvragen worden behandeld op volgorde van binnenkomst van volledige aanvragen.</text:p>
                </text:list-item>
                <text:list-item text:style-override="id1-3-2-2-2-7-4-2">
                  <text:number>2.</text:number>
                  <text:p text:style-name="al">De uitvoerende organisatie bevestigt de ontvangst van de aanvraag binnen twee weken. Indien de aanvraag onvolledig is, stelt de uitvoerende organisatie de aanvrager in de gelegenheid de aanvraag binnen vier weken aan te vullen.</text:p>
                </text:list-item>
                <text:list-item text:style-override="id1-3-2-2-2-7-4-3">
                  <text:number>3.</text:number>
                  <text:p text:style-name="al">Indien de aanvraag niet binnen de aangegeven termijn is gecompleteerd, kan de uitvoerende organisatie de aanvraag buiten behandeling laten en neemt daartoe een besluit.</text:p>
                </text:list-item>
                <text:list-item text:style-override="id1-3-2-2-2-7-4-4">
                  <text:number>4.</text:number>
                  <text:p text:style-name="al">Bij de Collectieve inkooproute isolatie neemt de uitvoerende organisatie binnen twee weken na ontvangst van de aanvraag, dan wel na het compleet worden daarvan, een beslissing over het verlenen van de subsidie en deelt die middels een beschikking mee aan de aanvrager.</text:p>
                </text:list-item>
                <text:list-item text:style-override="id1-3-2-2-2-7-4-5">
                  <text:number>5.</text:number>
                  <text:p text:style-name="al">Collectieve inkooproute isolatie, offerte en besluit op verlening</text:p>
                  <text:list text:style-name="id1-3-2-2-2-7-4-5-3">
                    <text:list-item text:style-override="id1-3-2-2-2-7-4-5-3-1">
                      <text:number>a)</text:number>
                      <text:p text:style-name="al">De aanvrager accepteert vóór het verleningsbesluit de door REL of het erkende bedrijf aangeboden offerte; de subsidieverrekening conform artikel 2.3 wordt daarop gebaseerd.</text:p>
                    </text:list-item>
                    <text:list-item text:style-override="id1-3-2-2-2-7-4-5-3-2">
                      <text:number>b)</text:number>
                      <text:p text:style-name="al">REL beslist, namens het college, binnen twee weken na ontvangst van de volledige aanvraag én de schriftelijke acceptatie van de offerte op de verlening; de beslissing wordt bij beschikking aan de aanvrager bekendgemaakt.</text:p>
                    </text:list-item>
                  </text:list>
                </text:list-item>
                <text:list-item text:style-override="id1-3-2-2-2-7-4-6">
                  <text:number>6.</text:number>
                  <text:p text:style-name="al">Bij de Collectieve inkooproute isolatie volgt de beschikking tot subsidievaststelling na gereedmelding door zowel het erkend isolatiebedrijf als de aanvrager en facturatie van de uitgevoerde werkzaamheden. De subsidievaststelling geschiedt na gereedmelding en controle overeenkomstig artikel 4:46 Awb.</text:p>
                </text:list-item>
                <text:list-item text:style-override="id1-3-2-2-2-7-4-7">
                  <text:number>7.</text:number>
                  <text:p text:style-name="al">Bij de Collectieve inkooproute isolatie vindt de betaling van het subsidiebedrag plaats binnen vier weken na de subsidievaststelling, waarbij het bedrag (bij machtiging) rechtstreeks wordt uitbetaald aan het erkende isolatiebedrijf. Eventuele verschillen tussen de geaccepteerde offerte en de feitelijk uitgevoerde werkzaamheden worden bij de vaststelling verrekend; het resterende bedrag voldoet de aanvrager aan het bedrijf.</text:p>
                </text:list-item>
                <text:list-item text:style-override="id1-3-2-2-2-7-4-8">
                  <text:number>8.</text:number>
                  <text:p text:style-name="al">Een aanvraag via de Collectieve inkooproute isolatie en de Advies aan huis route kan uitsluitend vooraf (vóórdat de isolatiemaatregelen worden gerealiseerd) worden ingediend.</text:p>
                </text:list-item>
                <text:list-item text:style-override="id1-3-2-2-2-7-4-9">
                  <text:number>9.</text:number>
                  <text:p text:style-name="al">Een aanvraag via de Declaratie route vakspecialist voor subsidieverlening en -vaststelling kan uitsluitend achteraf worden ingediend, nadat de isolatiemaatregelen zijn gerealiseerd.</text:p>
                </text:list-item>
                <text:list-item text:style-override="id1-3-2-2-2-7-4-10">
                  <text:number>10.</text:number>
                  <text:p text:style-name="al">Bij de Declaratie route vakspecialist neemt de uitvoerende organisatie binnen vier weken na ontvangst van de complete aanvraag een beslissing.</text:p>
                </text:list-item>
                <text:list-item text:style-override="id1-3-2-2-2-7-4-11">
                  <text:number>11.</text:number>
                  <text:p text:style-name="al">Declaratieroutes de vereiste gegevens</text:p>
                  <text:list text:style-name="id1-3-2-2-2-7-4-11-3">
                    <text:list-item text:style-override="id1-3-2-2-2-7-4-11-3-1">
                      <text:number>a)</text:number>
                      <text:p text:style-name="al">Declaratie DHZ (alleen materiaalkosten): in beginsel verlening vooraf en vaststelling na uitvoering op basis van de in artikel 2.5 vereiste stukken; indien bij aanvraag reeds volledig uitgevoerd en gedocumenteerd, kan direct worden vastgesteld. Betaling vindt binnen vier weken na vaststelling plaats op het in de aanvraag opgegeven rekeningnummer.</text:p>
                    </text:list-item>
                    <text:list-item text:style-override="id1-3-2-2-2-7-4-11-3-2">
                      <text:number>b)</text:number>
                      <text:p text:style-name="al">Declaratie vakspecialist: in beginsel verlening vooraf en vaststelling na uitvoering op basis van de in artikel 2.5 vereiste stukken; indien bij aanvraag reeds volledig uitgevoerd en gedocumenteerd, kan de subsidie in één beschikking worden verleend en vastgesteld. Betaling vindt binnen vier weken na vaststelling plaats op het in de aanvraag opgegeven rekeningnummer.</text:p>
                    </text:list-item>
                  </text:list>
                </text:list-item>
                <text:list-item text:style-override="id1-3-2-2-2-7-4-12">
                  <text:number>12.</text:number>
                  <text:p text:style-name="al">Een aanvraag via de Declaratie route vakspecialist kan achteraf worden ingediend voor maatregelen die op of na 01-01-2022 zijn uitgevoerd en volledig zijn betaald, onder overlegging van de in artikel 2.5 genoemde bewijsstukken.</text:p>
                </text:list-item>
                <text:list-item text:style-override="id1-3-2-2-2-7-4-13">
                  <text:number>13.</text:number>
                  <text:p text:style-name="al">Door het college en de uitvoerende organisatie kunnen steekproefsgewijze controles worden uitgevoerd op uitvoering en rechtmatige besteding van de subsidie.</text:p>
                </text:list-item>
                <text:list-item text:style-override="id1-3-2-2-2-7-4-14">
                  <text:number>14.</text:number>
                  <text:p text:style-name="al">Het college kan aan de subsidieverlening dan wel -vaststelling nadere voorschriften en verplichtingen verbinden.</text:p>
                </text:list-item>
                <text:list-item text:style-override="id1-3-2-2-2-7-4-15">
                  <text:number>15.</text:number>
                  <text:p text:style-name="al">REL registreert per woning de gehonoreerde aanvragen en het aantal getelde maatregelen. Indien gebruik is gemaakt van de Doe-het-zelf-isolatie route, blijft dit buiten de 2-maatregelenbonus als bedoeld in artikel 2.3, lid 1. Aanvragen die daardoor het per-woning totaal zouden overschrijden, worden afgewezen of gematigd tot het toepasselijke maximum.</text:p>
                </text:list-item>
              </text:list>
            </text:section>
            <text:section text:name="artikel_id1-3-2-2-2-8" text:style-name="artikel">
              <text:p text:style-name="artikel_kop_titel"><text:span text:style-name="artikel_kop_label">Artikel</text:span> <text:span text:style-name="artikel_kop_nr">2.7</text:span> Weigeringsgronden</text:p>
              <text:p text:style-name="al">In aanvulling op de weigeringsgronden zoals opgenomen in de Algemene wet bestuursrecht en de Algemene subsidieverordening Albrandswaard kan de subsidie door burgemeester en wethouders worden geweigerd indien uit de aanvraag blijkt dat:</text:p>
              <text:p text:style-name="al"/>
              <text:list text:style-name="id1-3-2-2-2-8-4">
                <text:list-item text:style-override="id1-3-2-2-2-8-4-1">
                  <text:number>1.</text:number>
                  <text:p text:style-name="al">niet wordt voldaan aan de in deze regeling vermelde voorwaarden;</text:p>
                </text:list-item>
                <text:list-item text:style-override="id1-3-2-2-2-8-4-2">
                  <text:number>2.</text:number>
                  <text:p text:style-name="al">de kosten voor de uitvoering van de voorzieningen waarvoor een subsidieaanvraag wordt gedaan naar het oordeel van burgemeester en wethouders niet in redelijke verhouding staan tot het beoogde resultaat;</text:p>
                </text:list-item>
                <text:list-item text:style-override="id1-3-2-2-2-8-4-3">
                  <text:number>3.</text:number>
                  <text:p text:style-name="al">de subsidie hoger is dan de werkelijk gemaakte kosten na aftrek van andere aangevraagde of verleende subsidies voor dezelfde subsidiabele activiteiten;</text:p>
                </text:list-item>
                <text:list-item text:style-override="id1-3-2-2-2-8-4-4">
                  <text:number>4.</text:number>
                  <text:p text:style-name="al">de activiteiten waarvoor de subsidie is aangevraagd niet bijdragen aan de realisatie van het doel van deze regeling;</text:p>
                </text:list-item>
                <text:list-item text:style-override="id1-3-2-2-2-8-4-5">
                  <text:number>5.</text:number>
                  <text:p text:style-name="al">de maatregel waarvoor subsidie wordt aangevraagd een nieuw bouwdeel aan de woning toevoegt en niet dient ter vervanging van een verouderde maatregel;</text:p>
                </text:list-item>
                <text:list-item text:style-override="id1-3-2-2-2-8-4-6">
                  <text:number>6.</text:number>
                  <text:p text:style-name="al">aannemelijk is dat niet voldaan zal worden c.q. niet voldaan is aan de richtlijnen voor de Omgevingswet flora- en fauna-activiteit inzake natuurvriendelijk isoleren. Zie voor uitleg toelichting II;</text:p>
                </text:list-item>
                <text:list-item text:style-override="id1-3-2-2-2-8-4-7">
                  <text:number>7.</text:number>
                  <text:p text:style-name="al">de aanvraag strekt tot het na verlening indienen van een aanvullende aanvraag voor hetzelfde adres; aanvullende maatregelen kunnen uitsluitend binnen dezelfde (nog niet beschikte) aanvraag worden toegevoegd.</text:p>
                </text:list-item>
                <text:list-item text:style-override="id1-3-2-2-2-8-4-8">
                  <text:number>8.</text:number>
                  <text:p text:style-name="al">het subsidieplafond bereikt is of het maximum aantal woningen een subsidie toegekend heeft gekregen.</text:p>
                </text:list-item>
              </text:list>
            </text:section>
            <text:p text:style-name="hoofdstuk_bottom"/>
          </text:section>
          <text:section text:name="hoofdstuk_id1-3-2-2-3" text:style-name="hoofdstuk">
            <text:p text:style-name="hoofdstuk_kop"><text:span text:style-name="label">HOOFDSTUK</text:span> <text:span text:style-name="nr">3</text:span> SLOTBEPALINGEN </text:p>
            <text:section text:name="artikel_id1-3-2-2-3-2" text:style-name="artikel">
              <text:p text:style-name="artikel_kop_titel"><text:span text:style-name="artikel_kop_label">Artikel</text:span> <text:span text:style-name="artikel_kop_nr">3.1</text:span> Hardheidsclausule</text:p>
              <text:p text:style-name="al">Als de aanvrager niet in aanmerking komt voor deze subsidieregeling kan het college, gelet op alle omstandigheden in het individuele geval, beoordelen of de aanvrager in afwijking van de subsidieregeling alsnog in aanmerking komt voor subsidie, indien dringende redenen hiertoe noodzaken.</text:p>
            </text:section>
            <text:section text:name="artikel_id1-3-2-2-3-3" text:style-name="artikel">
              <text:p text:style-name="artikel_kop_titel"><text:span text:style-name="artikel_kop_label">Artikel</text:span> <text:span text:style-name="artikel_kop_nr">3.2</text:span> In- en uitwerkingtreding subsidieregeling</text:p>
              <text:list text:style-name="id1-3-2-2-3-3-2">
                <text:list-item text:style-override="id1-3-2-2-3-3-2">
                  <text:number>1.</text:number>
                  <text:p text:style-name="al">Deze subsidieregeling treedt in werking op de dag na publicatie en vervalt op 31 december 2027.</text:p>
                </text:list-item>
                <text:list-item text:style-override="id1-3-2-2-3-3-3">
                  <text:number>2.</text:number>
                  <text:p text:style-name="al">Het college kan de looptijd verlengen indien aanvullende SPUK-LAI-middelen beschikbaar komen; het besluit wordt gepubliceerd en past binnen de (gewijzigde) begroting.</text:p>
                </text:list-item>
                <text:list-item text:style-override="id1-3-2-2-3-3-4">
                  <text:number>3.</text:number>
                  <text:p text:style-name="al">De portefeuillehouder duurzaamheid besluit namens het college voor zover daartoe gemandateerd.</text:p>
                </text:list-item>
                <text:list-item text:style-override="id1-3-2-2-3-3-5">
                  <text:number>4.</text:number>
                  <text:p text:style-name="al">Verlenging laat de SPUK-eindgrens onverlet: op verleende aanvragen worden maatregelen uiterlijk uitgevoerd en opgeleverd vóór 31 december 2028.</text:p>
                </text:list-item>
              </text:list>
            </text:section>
            <text:section text:name="artikel_id1-3-2-2-3-4" text:style-name="artikel">
              <text:p text:style-name="artikel_kop_titel"><text:span text:style-name="artikel_kop_label">Artikel</text:span> <text:span text:style-name="artikel_kop_nr">3.3</text:span> Citeertitel</text:p>
              <text:p text:style-name="al">Deze subsidieregeling wordt aangehaald als: Subsidieregeling Lokale aanpak isolatie Albrandswaard 2025.</text:p>
            </text:section>
            <text:p text:style-name="hoofdstuk_bottom"/>
          </text:section>
        </text:section>
        <text:section text:name="regeling-sluiting_id1-3-2-3" text:style-name="regeling-sluiting">
          <text:section text:name="ondertekening_id1-3-2-3-1">
            <text:p><text:span text:style-name="functie">Aldus vastgesteld door burgemeester en wethouders van Albrandswaard op 21 oktober 2025.</text:span></text:p>
          </text:section>
          <text:section text:name="ondertekening_id1-3-2-3-2">
            <text:p><text:span text:style-name="functie"/></text:p>
            <text:p><text:span text:style-name="functie">burgemeester,</text:span></text:p>
          </text:section>
          <text:section text:name="ondertekening_id1-3-2-3-3">
            <text:p><text:span text:style-name="functie"/></text:p>
            <text:p><text:span text:style-name="functie">gemeentesecretaris.</text:span></text:p>
          </text:section>
        </text:section>
        <text:section text:name="bijlage_id1-3-2-4" text:style-name="bijlage">
          <text:p text:style-name="bijlage_top"/>
          <text:p text:style-name="hoofdstuk_kop"><text:span text:style-name="label">Bijlage</text:span> <text:span text:style-name="nr">I</text:span> Energiebesparende isolatiemaatregelen</text:p>
          <text:p text:style-name="al"/>
          <text:p text:style-name="al">Algemene opbouw van de subsidie</text:p>
          <text:p text:style-name="al"/>
          <text:p text:style-name="al">Het maximale gemeentelijke subsidiebedrag per woning sluit aan op artikel 2.3:</text:p>
          <text:p text:style-name="al"/>
          <text:list text:style-name="id1-3-2-4-7">
            <text:list-item text:style-override="id1-3-2-4-7-1">
              <text:number>•</text:number>
              <text:p text:style-name="al">Professionele routes (Collectieve inkooproute isolatie en Declaratie route vakspecialist): maximaal € 2.000 bij één maatregel; maximaal € 2.500 bij twee verschillende maatregelen aan verschillende bouwdelen binnen 12 maanden na subsidieverlening;</text:p>
            </text:list-item>
            <text:list-item text:style-override="id1-3-2-4-7-2">
              <text:number>•</text:number>
              <text:p text:style-name="al">Doe-het-zelf-isolatie route (DHZ): maximaal € 1.750 (uitsluitend materiaalkosten; éénmalig per woning);</text:p>
            </text:list-item>
            <text:list-item text:style-override="id1-3-2-4-7-3">
              <text:number>•</text:number>
              <text:p text:style-name="al">Doelgroep II (energietoeslag): maximaal € 5.000 per woning, ongeacht route(s).</text:p>
              <text:p text:style-name="al">De subsidie bedraagt nooit meer dan de werkelijke aantoonbare kosten na aftrek van andere publieke bijdragen (cumulatie tot maximaal 100%).</text:p>
            </text:list-item>
          </text:list>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row table:style-name="row">
                <table:table-cell table:style-name="cell_frame_all" table:number-rows-spanned="1" table:number-columns-spanned="1">
                  <text:p text:style-name="table_al">
                    <text:span text:style-name="nadrukvet">Isolatiemaatregel</text:span>
                  </text:p>
                </table:table-cell>
                <table:table-cell table:style-name="cell_frame_all" table:number-rows-spanned="1" table:number-columns-spanned="1">
                  <text:p text:style-name="table_al">
                    <text:span text:style-name="nadrukvet">Minimaal oppervlak</text:span>
                  </text:p>
                </table:table-cell>
                <table:table-cell table:style-name="cell_frame_all" table:number-rows-spanned="1" table:number-columns-spanned="1">
                  <text:p text:style-name="table_al">
                    <text:span text:style-name="nadrukvet">Isolatiewaarde</text:span>
                  </text:p>
                </table:table-cell>
                <table:table-cell table:style-name="cell_frame_all" table:number-rows-spanned="1" table:number-columns-spanned="1">
                  <text:p text:style-name="table_al">
                    <text:span text:style-name="nadrukvet">Overige voorwaarden</text:span>
                  </text:p>
                </table:table-cell>
              </table:table-row>
              <table:table-row table:style-name="row">
                <table:table-cell table:style-name="cell_frame_all" table:number-rows-spanned="1" table:number-columns-spanned="1">
                  <text:p text:style-name="table_al">Gevelisolatie</text:p>
                </table:table-cell>
                <table:table-cell table:style-name="cell_frame_all" table:number-rows-spanned="1" table:number-columns-spanned="1">
                  <text:p text:style-name="table_al">10 m<text:span text:style-name="sup">2</text:span></text:p>
                </table:table-cell>
                <table:table-cell table:style-name="cell_frame_all" table:number-rows-spanned="1" table:number-columns-spanned="1">
                  <text:p text:style-name="table_al">Rd = 3,5 [m<text:span text:style-name="sup">2</text:span> K/w]</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loerisolatie</text:p>
                </table:table-cell>
                <table:table-cell table:style-name="cell_frame_all" table:number-rows-spanned="1" table:number-columns-spanned="1">
                  <text:p text:style-name="table_al">20 m<text:span text:style-name="sup">2</text:span></text:p>
                </table:table-cell>
                <table:table-cell table:style-name="cell_frame_all" table:number-rows-spanned="1" table:number-columns-spanned="1">
                  <text:p text:style-name="table_al">Rd = 3,5 [m<text:span text:style-name="sup">2</text:span> K/w]</text:p>
                </table:table-cell>
                <table:table-cell table:style-name="cell_frame_all" table:number-rows-spanned="1" table:number-columns-spanned="1">
                  <text:p text:style-name="table_al">Het aanbrengen van lokaal gespoten PIR of PUR is uitgevoerd met HFK-vrije blaasmiddelen.</text:p>
                </table:table-cell>
              </table:table-row>
              <table:table-row table:style-name="row">
                <table:table-cell table:style-name="cell_frame_all" table:number-rows-spanned="1" table:number-columns-spanned="1">
                  <text:p text:style-name="table_al">Bodemisolatie</text:p>
                </table:table-cell>
                <table:table-cell table:style-name="cell_frame_all" table:number-rows-spanned="1" table:number-columns-spanned="1">
                  <text:p text:style-name="table_al">20 m<text:span text:style-name="sup">2</text:span></text:p>
                </table:table-cell>
                <table:table-cell table:style-name="cell_frame_all" table:number-rows-spanned="1" table:number-columns-spanned="1">
                  <text:p text:style-name="table_al">Rd = 3,5 [m<text:span text:style-name="sup">2</text:span> K/w]</text:p>
                </table:table-cell>
                <table:table-cell table:style-name="cell_frame_all" table:number-rows-spanned="1" table:number-columns-spanned="1">
                  <text:p text:style-name="table_al">Het aanbrengen van lokaal gespoten PIR of PUR is uitgevoerd met HFK-vrije blaasmiddelen.</text:p>
                </table:table-cell>
              </table:table-row>
              <table:table-row table:style-name="row">
                <table:table-cell table:style-name="cell_frame_all" table:number-rows-spanned="1" table:number-columns-spanned="1">
                  <text:p text:style-name="table_al">Dakisolatie</text:p>
                </table:table-cell>
                <table:table-cell table:style-name="cell_frame_all" table:number-rows-spanned="1" table:number-columns-spanned="1">
                  <text:p text:style-name="table_al">20 m<text:span text:style-name="sup">2</text:span></text:p>
                </table:table-cell>
                <table:table-cell table:style-name="cell_frame_all" table:number-rows-spanned="1" table:number-columns-spanned="1">
                  <text:p text:style-name="table_al">Rd = 3,5 [m<text:span text:style-name="sup">2</text:span> K/w]</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older- of vlieringvloerisolatie</text:p>
                </table:table-cell>
                <table:table-cell table:style-name="cell_frame_all" table:number-rows-spanned="1" table:number-columns-spanned="1">
                  <text:p text:style-name="table_al">20 m<text:span text:style-name="sup">2</text:span></text:p>
                </table:table-cell>
                <table:table-cell table:style-name="cell_frame_all" table:number-rows-spanned="1" table:number-columns-spanned="1">
                  <text:p text:style-name="table_al">Rd = 3,5 [m<text:span text:style-name="sup">2</text:span> K/w]</text:p>
                </table:table-cell>
                <table:table-cell table:style-name="cell_frame_all" table:number-rows-spanned="1" table:number-columns-spanned="1">
                  <text:p text:style-name="table_al">De zolder of vliering moet onverwarmd zijn om voor subsidie in aanmerking te komen. Dit betekent dat er geen voorzieningen aanwezig mogen zijn waarmee u de zolder verwarmt, ook al gebruikt u die voorzieningen (bijna) niet.</text:p>
                </table:table-cell>
              </table:table-row>
              <table:table-row table:style-name="row">
                <table:table-cell table:style-name="cell_frame_all" table:number-rows-spanned="1" table:number-columns-spanned="1">
                  <text:p text:style-name="table_al">Triple glasisolatie</text:p>
                </table:table-cell>
                <table:table-cell table:style-name="cell_frame_all" table:number-rows-spanned="1" table:number-columns-spanned="1">
                  <text:p text:style-name="table_al">8 m<text:span text:style-name="sup">2</text:span></text:p>
                </table:table-cell>
                <table:table-cell table:style-name="cell_frame_all" table:number-rows-spanned="1" table:number-columns-spanned="1">
                  <text:p text:style-name="table_al">U = 0,7 [W/m<text:span text:style-name="sup">2</text:span>K]</text:p>
                </table:table-cell>
                <table:table-cell table:style-name="cell_frame_all" table:number-rows-spanned="1" table:number-columns-spanned="1">
                  <text:p text:style-name="table_al">Indien van toepassing: in combinatie met isolerende kozijnen met <text:span text:style-name="nadrukvet">Uf-waarde ≤ 1,5 W/m²k</text:span></text:p>
                </table:table-cell>
              </table:table-row>
              <table:table-row table:style-name="row">
                <table:table-cell table:style-name="cell_frame_all" table:number-rows-spanned="1" table:number-columns-spanned="1">
                  <text:p text:style-name="table_al">HR<text:span text:style-name="sup">++</text:span> glasisolatie</text:p>
                </table:table-cell>
                <table:table-cell table:style-name="cell_frame_all" table:number-rows-spanned="1" table:number-columns-spanned="1">
                  <text:p text:style-name="table_al">8 m<text:span text:style-name="sup">2</text:span></text:p>
                </table:table-cell>
                <table:table-cell table:style-name="cell_frame_all" table:number-rows-spanned="1" table:number-columns-spanned="1">
                  <text:p text:style-name="table_al">U = 1,2 [W/m<text:span text:style-name="sup">2</text:span>K]</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Isolerend paneel in kozijn</text:p>
                </table:table-cell>
                <table:table-cell table:style-name="cell_frame_all" table:number-rows-spanned="1" table:number-columns-spanned="1"/>
                <table:table-cell table:style-name="cell_frame_all" table:number-rows-spanned="1" table:number-columns-spanned="1">
                  <text:p text:style-name="table_al">U = 1,2 [W/m<text:span text:style-name="sup">2</text:span>K]</text:p>
                </table:table-cell>
                <table:table-cell table:style-name="cell_frame_all" table:number-rows-spanned="1" table:number-columns-spanned="1">
                  <text:p text:style-name="table_al">Uitsluitend in combinatie met glasisolatie in hetzelfde geveloppervlak.</text:p>
                </table:table-cell>
              </table:table-row>
              <table:table-row table:style-name="row">
                <table:table-cell table:style-name="cell_frame_all" table:number-rows-spanned="1" table:number-columns-spanned="1">
                  <text:p text:style-name="table_al">Isolerende deur</text:p>
                </table:table-cell>
                <table:table-cell table:style-name="cell_frame_all" table:number-rows-spanned="1" table:number-columns-spanned="1"/>
                <table:table-cell table:style-name="cell_frame_all" table:number-rows-spanned="1" table:number-columns-spanned="1">
                  <text:p text:style-name="table_al">U = 1,5 [W/m<text:span text:style-name="sup">2</text:span>K]</text:p>
                </table:table-cell>
                <table:table-cell table:style-name="cell_frame_all" table:number-rows-spanned="1" table:number-columns-spanned="1">
                  <text:p text:style-name="table_al">Uitsluitend in combinatie met glasisolatie in hetzelfde geveloppervlak.</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section>
        <text:section text:name="bijlage_id1-3-2-5" text:style-name="bijlage">
          <text:p text:style-name="bijlage_top"/>
          <text:p text:style-name="hoofdstuk_kop"><text:span text:style-name="label">Bijlage</text:span> <text:span text:style-name="nr">II</text:span> </text:p>
          <text:p text:style-name="al"/>
          <text:p text:style-name="al">Voor het aanvragen van de subsidie Lokale Aanpak Isolatie Albrandswaard kan de aanvrager kiezen uit vier verschillende routes, namelijk; de collectieve inkoopactie, advies aan huis, declaratieformulier, doe het zelf actie. Hieronder volgt een uitleg van de verschillende routes.</text:p>
          <text:p text:style-name="al"/>
          <text:p text:style-name="al">
          <text:span text:style-name="nadrukvet">1. Collectieve inkooproute isolatie</text:span>
        </text:p>
          <text:p text:style-name="al"/>
          <text:p text:style-name="al">De uitvoerende organisatie, Regionaal Energieloket (REL), organiseert een collectieve inkoopactie. Dit houdt in dat er afspraken worden gemaakt met erkende isolatiebedrijven waardoor de inwoner een aanbod krijgt met een goede prijs-kwaliteit verhouding. Per isolatiemaatregel is er een erkend isolatiebedrijf aangewezen dat een maatregel aanbiedt tegen een gunstige prijs.</text:p>
          <text:p text:style-name="al"/>
          <text:p text:style-name="al">Wanneer de aanvrager middels de route collectieve inkoopactie gebruik wil maken van de subsidie, kan de aanvrager een aanvraag doen middels het hiervoor beschikbaar gestelde aanvraagformulier. Na aanvraag ontvangt de aanvrager een offerte van het erkende isolatiebedrijf. Op deze offerte is het subsidiebedrag Lokale Aanpak Isolatie al in mindering gebracht. Er vindt dus rechtstreekse betaling van de subsidie aan het erkende isolatiebedrijf plaats. Indien de offerte door de aanvrager is geaccepteerd.</text:p>
          <text:p text:style-name="al"/>
          <text:p text:style-name="al">
          <text:span text:style-name="nadrukvet">2. Advies aan huis</text:span>
        </text:p>
          <text:p text:style-name="al"/>
          <text:p text:style-name="al">Een aanvrager kan gebruik maken van een adviseur aan huis. Deze adviseur is onafhankelijk, maakt een woningopname en geeft advies over welke bouwdelen het beste kunnen worden geïsoleerd en met welke materialen. Na afloop van het huisbezoek ontvangt de aanvrager een offerte voor het isoleren van één of meer bouwdelen, passend bij wat de adviseur met de aanvrager besproken heeft tijdens het huisbezoek. De offerte is afkomstig van een erkend isolatiebedrijf dat door het REL is geselecteerd voor deze actie. Op deze offerte is het subsidiebedrag Lokale Aanpak Isolatie al in mindering gebracht.</text:p>
          <text:p text:style-name="al"/>
          <text:p text:style-name="al">
          <text:span text:style-name="nadrukvet">3. Declaratie route vakspecialist (achteraf declareren)</text:span>
        </text:p>
          <text:p text:style-name="al"/>
          <text:p text:style-name="al">Wanneer een aanvrager zelf een erkend isolatiebedrijf wil betrekken voor het uitvoeren van de maatregelen en gebruik wil maken van de Subsidieregeling Lokale Aanpak Isolatie Albrandswaard in overeenstemming met de maatregelen binnen deze regeling, kan er gebruik worden gemaakt van het declaratieformulier. De aanvrager dient de subsidie aan te vragen nadat isolatiemaatregelen zijn aangeschaft na 01-01-2022. </text:p>
          <text:p text:style-name="al"/>
          <text:p text:style-name="al">
          <text:span text:style-name="nadrukvet">4. Doe-het-zelf-isolatie route (achteraf declareren)</text:span>
        </text:p>
          <text:p text:style-name="al"/>
          <text:p text:style-name="al">Woningeigenaren kunnen zelf isolatiemateriaal kopen (winkel of webshop), de maatregel uitvoeren en de materiaalkosten achteraf declareren bij het Regionaal Energieloket (REL). Alleen materiaalkosten zijn subsidiabel. De isolatie moet minimaal Rc 3,5 halen; bij glas/panelen/deuren geldt de U-waarde uit Bijlage I (conform RVO/ISDE). Dien via REL in: facturen en betaalbewijzen op naam, foto’s vóór en na de uitvoering en, zo nodig, een productblad. REL controleert en beslist; betaling volgt na vaststelling. Declareren kan voor maatregelen die op of na 1 januari 2022 zijn uitgevoerd en betaald.</text:p>
          <text:p text:style-name="al"/>
        </text:section>
        <text:section text:name="nota-toelichting_id1-3-2-6" text:style-name="nota-toelichting">
          <text:p text:style-name="kop_level0"><text:span text:style-name="label"/> <text:span text:style-name="nr"/> Toelichtingen</text:p>
          <text:p text:style-name="al">
          <text:span text:style-name="nadrukvet">Toelichting I – SPUK Lokale Aanpak Isolatie</text:span>
        </text:p>
          <text:p text:style-name="al"/>
          <text:p text:style-name="al">De SPUK Lokale Aanpak Isolatie is een Specifieke Uitkering (SPUK) vanuit het Nationaal Isolatie Programma van het ministerie van Binnenlandse Zaken voor gemeenten. Deze regeling is beschikbaar voor het financieren van lokale isolatieprogramma’s van gemeenten, en bedoeld voor het verbeteren van slecht geïsoleerde woningen van eigenaren die moeite hebben hun woning te verduurzamen.</text:p>
          <text:p text:style-name="al"/>
          <text:p text:style-name="al">
          <text:span text:style-name="nadrukvet">Toelichting II - Voorwaarden isoleren buitenmuur, dakisolatie buitenzijde en isoleren borstwering</text:span>
        </text:p>
          <text:p text:style-name="al"/>
          <text:p text:style-name="al">Isoleren onder de Tijdelijke Werkwijze Natuurvriendelijk Isoleren:</text:p>
          <text:p text:style-name="al"/>
          <text:list text:style-name="id1-3-2-6-10">
            <text:list-item text:style-override="id1-3-2-6-10-1">
              <text:number>1.</text:number>
              <text:p text:style-name="al">Dakisolatie aan de buitenzijde is op beperkte schaal mogelijk onder de Tijdelijke Werkwijze Natuurvriendelijk Isoleren (<text:a xlink:href="https://www.natuurvriendelijkisoleren.nl/landelijke-aanpak/" xlink:type="simple"><text:span text:style-name="nadrukondlijn">Externe link: Landelijke aanpak - Natuurvriendelijk isoleren</text:span></text:a>).</text:p>
            </text:list-item>
            <text:list-item text:style-override="id1-3-2-6-10-2">
              <text:number>2.</text:number>
              <text:p text:style-name="al">In alle gevallen geldt dat dakisolatie aan de buitenkant van het dak alleen mag worden uitgevoerd door een isolatiebedrijf dat werkt volgens de landelijke werkwijze Natuurvriendelijk Isoleren (<text:a xlink:href="https://www.natuurvriendelijkisoleren.nl/woningeigenaar/" xlink:type="simple"><text:span text:style-name="nadrukondlijn">Externe link: Woningeigenaar - Natuurvriendelijk isoleren</text:span></text:a>).</text:p>
            </text:list-item>
            <text:list-item text:style-override="id1-3-2-6-10-3">
              <text:number>3.</text:number>
              <text:p text:style-name="al">Het isolatiebedrijf is verplicht om voorafgaand aan de maatregel een melding te doen in de landelijke applicatie Natuurvriendelijk Isoleren. Alleen als de maatregel is gemeld en goedgekeurd mag deze worden uitgevoerd bij de wo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30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brandswaard</meta:user-defined>
    <meta:user-defined meta:name="OVERHEID.Informatietype/DC.type">officiële publicatie</meta:user-defined>
    <meta:user-defined meta:name="OVERHEIDop.Rubriek/DC.type">algemeen verbindend voorschrift (verordening)</meta:user-defined>
    <meta:user-defined meta:name="OVERHEID.Gemeente/OVERHEID.authority">Albrandswaard</meta:user-defined>
    <meta:user-defined meta:name="OVERHEID.Gemeente/DCTERMS.publisher">Albrandswaard</meta:user-defined>
    <meta:user-defined meta:name="OVERHEID.TaxonomieBeleidsagendaDecentraal/OVERHEID.category">Financiën | Organisatie en beleid</meta:user-defined>
    <meta:user-defined meta:name="DC.source">artikel 3 van de Algemene Subsidieverordening Gemeente Albrandswaard]|[https://lokaleregelgeving.overheid.nl/CVDR754304#artikel_3.</meta:user-defined>
    <meta:user-defined meta:name="DC.source">titel 4.2 van de Algemene wet bestuursrecht]|[https://wetten.overheid.nl/BWBR0005537/2026-08-01/0?g=2026-08-06&amp;z=2026-08-06#Hoofdstuk4_Titeldeel4.2</meta:user-defined>
    <meta:user-defined meta:name="DCTERMS.alternative">Subsidieregeling Lokale aanpak isolatie Albrandswaard 2025</meta:user-defined>
    <dc:language>nl</dc:language>
    <meta:user-defined meta:name="OVERHEIDop.locatietype/OVERHEIDop.gebiedsmarkering">Gemeente</meta:user-defined>
    <meta:user-defined meta:name="DC.title">Subsidieregeling lokale aanpak isolatie Albrandswaard 2025</meta:user-defined>
    <meta:user-defined meta:name="DCTERMS.W3CDTF/DCTERMS.available">2026-08-13</meta:user-defined>
    <meta:user-defined meta:name="DCTERMS.W3CDTF/OVERHEIDop.jaargang">2026</meta:user-defined>
    <meta:user-defined meta:name="OVERHEIDop.publicationIssue">383040</meta:user-defined>
    <meta:user-defined meta:name="OVERHEIDop.betreftRegeling">CVDR765497_1</meta:user-defined>
    <meta:user-defined meta:name="xs:date/OVERHEIDop.startdatum">2026-08-14</meta:user-defined>
    <meta:user-defined meta:name="xs:date/OVERHEIDop.einddatum">2028-01-01</meta:user-defined>
    <meta:user-defined meta:name="OVERHEIDop.GmbID/DC.identifier">gmb-2026-383040</meta:user-defined>
    <meta:user-defined meta:name="OVERHEIDop.versieInformatie"/>
  </office:meta>
</office:document-meta>
</file>