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Sint-Maartensdijkstraat 7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Charlois</text:p>
            <text:p text:style-name="common-al">Adres: Sint-Maartensdijkstraat 72</text:p>
            <text:p text:style-name="common-al">Postcode: 3086 TL</text:p>
            <text:p text:style-name="common-al">Activiteit: vergunning kamerverhuur aan 3 personen </text:p>
            <text:p text:style-name="common-al">Verzenddatum besluit: 10 augustus 2026 </text:p>
            <text:p text:style-name="common-al">Zaaknummer: 586152-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303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3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3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Sint-Maartensdijkstraat 72</meta:user-defined>
    <meta:user-defined meta:name="DCTERMS.W3CDTF/DCTERMS.available">2026-08-12</meta:user-defined>
    <meta:user-defined meta:name="DCTERMS.W3CDTF/OVERHEIDop.jaargang">2026</meta:user-defined>
    <meta:user-defined meta:name="OVERHEIDop.publicationIssue">383031</meta:user-defined>
    <meta:user-defined meta:name="OVERHEIDop.GmbID/DC.identifier">gmb-2026-383031</meta:user-defined>
    <meta:user-defined meta:name="OVERHEIDop.versieInformatie"/>
  </office:meta>
</office:document-meta>
</file>