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oprit op de locatie Blokweerweg 141 te Alblasserdam zaaknummer 9003694575</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het realiseren van een oprit op de locatie Blokweerweg 141 te Alblasser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9 nov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8302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2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2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realiseren van een oprit op de locatie Blokweerweg 141 te Alblasserdam zaaknummer 9003694575</meta:user-defined>
    <meta:user-defined meta:name="DCTERMS.W3CDTF/DCTERMS.available">2026-08-12</meta:user-defined>
    <meta:user-defined meta:name="DCTERMS.W3CDTF/OVERHEIDop.jaargang">2026</meta:user-defined>
    <meta:user-defined meta:name="OVERHEIDop.publicationIssue">383029</meta:user-defined>
    <meta:user-defined meta:name="OVERHEIDop.GmbID/DC.identifier">gmb-2026-383029</meta:user-defined>
    <meta:user-defined meta:name="OVERHEIDop.versieInformatie"/>
  </office:meta>
</office:document-meta>
</file>