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uitgifte grond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Voornemen tot overdracht</text:p>
            <text:p text:style-name="al">Het college van burgemeester en wethouders van Noordenveld maakt hierbij bekend dat de gemeente Noordenveld het voornemen heeft om percelen grond in bloot eigendom te verkopen en in eigendom te leveren. </text:p>
            <text:p text:style-name="al">Het betreft percelen grond waarvan het eigendom is belast met een bestaand recht van beklemming (beklemrecht). De voorgenomen verkoop heeft uitsluitend betrekking op het bloot eigendom de percelen grond. Dit sluit aan bij het collegebesluit van d.d. 21 oktober 2014, zaak BW14.0691.</text:p>
            <text:p text:style-name="al">De beklemde meier de enige serieuze gegadigde</text:p>
            <text:p text:style-name="al">Dit oordeel is gebaseerd op de volgende objectieve, toetsbare en redelijke criteria:</text:p>
            <text:list text:style-name="id1-3-2-2-1-8">
              <text:list-item text:style-override="id1-3-2-2-1-8-1">
                <text:number>•</text:number>
                <text:p text:style-name="al">De beklemde meier is houder van het op het perceel gevestigde beklemrecht;</text:p>
              </text:list-item>
              <text:list-item text:style-override="id1-3-2-2-1-8-2">
                <text:number>•</text:number>
                <text:p text:style-name="al">De beklemde meier heeft op grond van het beklemrecht reeds het volledige gebruiks- en genotsrecht van het perceel;</text:p>
              </text:list-item>
              <text:list-item text:style-override="id1-3-2-2-1-8-3">
                <text:number>•</text:number>
                <text:p text:style-name="al">De eigendom van de gemeente is beperkt tot het bloot eigendom;</text:p>
              </text:list-item>
              <text:list-item text:style-override="id1-3-2-2-1-8-4">
                <text:number>•</text:number>
                <text:p text:style-name="al">Uitsluitend de beklemde meier kan door verkrijging van het bloot eigendom de eigendom en het beklemrecht in één hand verenigen, waardoor het beklemrecht door vermenging tenietgaat;</text:p>
              </text:list-item>
              <text:list-item text:style-override="id1-3-2-2-1-8-5">
                <text:number>•</text:number>
                <text:p text:style-name="al">De verkoop leidt tot vereenvoudiging van de eigendomssituatie en beëindiging van een historisch zakelijk recht;</text:p>
              </text:list-item>
              <text:list-item text:style-override="id1-3-2-2-1-8-6">
                <text:number>•</text:number>
                <text:p text:style-name="al">Andere gegadigden kunnen niet beschikken over een met het beklemrecht vergelijkbare rechtspositie en hebben daarom geen objectief gelijkwaardig belang bij verkrijging van uitsluitend het bloot eigendom.</text:p>
              </text:list-item>
            </text:list>
            <text:p text:style-name="al"/>
            <text:p text:style-name="al">Gelet op het voorgaande is de gemeente van mening dat de beklemde meier als enige in aanmerking komt voor aankoop van het bloot eigendom. Om die reden ziet de gemeente af van het bieden van de gelegenheid aan andere geïnteresseerden om mee te dingen naar het kunnen aankopen van het bloot eigendom van de percelen grond. </text:p>
            <text:p text:style-name="al"/>
            <text:p text:style-name="tussenkopcur">Vervaltermijn</text:p>
            <text:p text:style-name="al">Bent u het niet eens met bovengenoemde grondtransacties, omdat u van mening bent dat u voor de betreffende grondtransacties ook kunt voldoen aan de reden waarom tot deze grondtransacties aan de betreffende partij wordt overgegaan en u daarom daarvoor ook in aanmerking dient te komen, dan kunt u dit tot uiterlijk 20 dagen na de publicatiedatum schriftelijk (per post of via een email naar het onderaan deze publicatie genoemde emailadres) aan ons kenbaar maken. Deze datum is een fatale termijn waarna tot betreffende grondtransacties zal worden overgegaan. Bij gebreke van een tijdig en gemotiveerd bericht vervalt het recht tegen al het voornoemde in rechte op te komen en/of daarop enige vordering tot schadevergoeding of welke andere aanspraak dan ook te baseren, althans heeft u uw rechten daarop verwerkt. De gemeente en de beklemde meier zouden immers onredelijk worden benadeeld indien pas na deze (duidelijk kenbaar gemaakte) termijn alsnog tegen het voornemen respectievelijk het aangaan van de grondtransactie zou worden opgekomen.</text:p>
            <text:p text:style-name="al"/>
            <text:p text:style-name="tussenkopcur">Publicatie</text:p>
            <text:p text:style-name="al">De gemeente publiceert dit voornemen op de website van www.officielebekendmakingen.nl</text:p>
            <text:p text:style-name="al">Met deze publicatie geeft de gemeente uitvoering aan het arrest van de Hoge Raad van 26 november 2021 (gepubliceerd als ECLI:NL:HR:2021:1778).</text:p>
            <text:p text:style-name="al">Voor nadere informatie kan contact worden opgenomen met het team Vastgoed en Grondzaken van de afdeling Ruimtelijk Domein van de gemeente Noordenveld, telefoonnummer: <text:a xlink:href="tel:0880508888" xlink:type="simple">088 050 88 88</text:a> en e-mail: <text:a xlink:href="mailto:vastgoedengrondzaken@noordenveld.nl" xlink:type="simple">vastgoedengrondzaken@noordenvel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830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Noordenveld</meta:user-defined>
    <meta:user-defined meta:name="OVERHEID.Informatietype/DC.type">officiële publicatie</meta:user-defined>
    <meta:user-defined meta:name="OVERHEIDop.Rubriek/DC.type">overige overheidsinformatie</meta:user-defined>
    <meta:user-defined meta:name="OVERHEID.Gemeente/OVERHEID.authority">Noordenveld</meta:user-defined>
    <meta:user-defined meta:name="OVERHEID.Gemeente/DCTERMS.publisher">Noordenveld</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Bekendmaking voornemen tot uitgifte grond</meta:user-defined>
    <meta:user-defined meta:name="DCTERMS.W3CDTF/DCTERMS.available">2026-08-12</meta:user-defined>
    <meta:user-defined meta:name="DCTERMS.W3CDTF/OVERHEIDop.jaargang">2026</meta:user-defined>
    <meta:user-defined meta:name="OVERHEIDop.publicationIssue">383023</meta:user-defined>
    <meta:user-defined meta:name="OVERHEIDop.GmbID/DC.identifier">gmb-2026-383023</meta:user-defined>
    <meta:user-defined meta:name="OVERHEIDop.versieInformatie"/>
  </office:meta>
</office:document-meta>
</file>