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3 appartementen aan de 's-Molenaarsweg 5, Alphen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bouwen van 3 appartementen aan de 's-Molenaarsweg 5, Alphen aan den Rijn, geregistreerd onder nr. 04843957044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7-08-2026. De gemeente neemt daarover waarschijnlijk voor 02-10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8302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2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2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957044</meta:user-defined>
    <meta:user-defined meta:name="DCTERMS.abstract">Aanvraag vergunning voor het bouwen van 3 appartementen aan de's-Molenaarsweg 5, Alphen aan den Rijn</meta:user-defined>
    <dc:language>nl</dc:language>
    <meta:user-defined meta:name="OVERHEIDop.locatietype/OVERHEIDop.gebiedsmarkering">Vlak</meta:user-defined>
    <meta:user-defined meta:name="DC.title">Aanvraag vergunning voor het bouwen van 3 appartementen aan de 's-Molenaarsweg 5, Alphen aan den Rij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021</meta:user-defined>
    <meta:user-defined meta:name="OVERHEIDop.GmbID/DC.identifier">gmb-2026-383021</meta:user-defined>
    <meta:user-defined meta:name="OVERHEIDop.versieInformatie"/>
  </office:meta>
</office:document-meta>
</file>