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Beekenkampweg 69, 8085BR Doorn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bben wij een aanvraag ontvangen voor het plaatsen van een dakkapel aan de voorzijde op het perceel Beekenkampweg 69, 8085BR Doornspijk. De aanvraag is geregistreerd onder zaaknummer Z2026-00001367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8302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2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67</meta:user-defined>
    <meta:user-defined meta:name="DCTERMS.abstract">Betreft: Aanvraag op locatie Beekenkampweg 69, 8085BR Doornspijk</meta:user-defined>
    <dc:language>nl</dc:language>
    <meta:user-defined meta:name="OVERHEIDop.locatietype/OVERHEIDop.gebiedsmarkering">Vlak</meta:user-defined>
    <meta:user-defined meta:name="DC.title">Ingekomen aanvraag omgevingsvergunning Beekenkampweg 69, 8085BR Doornsp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20</meta:user-defined>
    <meta:user-defined meta:name="OVERHEIDop.GmbID/DC.identifier">gmb-2026-383020</meta:user-defined>
    <meta:user-defined meta:name="OVERHEIDop.versieInformatie"/>
  </office:meta>
</office:document-meta>
</file>