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tot weigering sandwichbordenvergunning op locatie gemeente Overbetuw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plaatsen van sandwichborden voor een open dag ROC Rivor Tiel. Het besluit is weigering:</text:p>
            <text:p text:style-name="common-al">
            <text:span text:style-name="nadrukvet">Locatie: </text:span>gemeente Overbetuwe</text:p>
            <text:p text:style-name="common-al">
            <text:span text:style-name="nadrukvet">Zaaknummer: </text:span>Z2026-01505</text:p>
            <text:p text:style-name="common-al">
            <text:span text:style-name="nadrukvet">Datum besluit:</text:span> 1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andwichbordenvergunning</text:p>
              </text:list-item>
            </text:list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1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3">
              <text:list-item text:style-override="id1-3-2-1-1-13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3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30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1505</meta:user-defined>
    <meta:user-defined meta:name="DCTERMS.abstract">Betreft: het plaatsen van sandwichborden voor een open dag ROC Rivor Tiel op locatie gemeente Overbetuwe, vergunning weigering op 10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tot weigering sandwichbordenvergunning op locatie gemeente Overbetuw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19</meta:user-defined>
    <meta:user-defined meta:name="OVERHEIDop.GmbID/DC.identifier">gmb-2026-383019</meta:user-defined>
    <meta:user-defined meta:name="OVERHEIDop.versieInformatie"/>
  </office:meta>
</office:document-meta>
</file>