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Ronde Tocht 5, 1507 CC Zaandam - nieuwbouw  van e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698 - nieuwbouw  van een bedrijfspand op de locatie Ronde Tocht 5, 1507 CC Zaandam</text:p>
            <text:p text:style-name="common-al">Aanvraag ontvangen: 13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9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698</meta:user-defined>
    <dc:language>nl</dc:language>
    <meta:user-defined meta:name="OVERHEIDop.locatietype/OVERHEIDop.gebiedsmarkering">Punt</meta:user-defined>
    <meta:user-defined meta:name="DC.title">Aanvraag omgevingsvergunning - Ronde Tocht 5, 1507 CC Zaandam - nieuwbouw  van een bedrijfsp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94</meta:user-defined>
    <meta:user-defined meta:name="OVERHEIDop.GmbID/DC.identifier">gmb-2026-382994</meta:user-defined>
    <meta:user-defined meta:name="OVERHEIDop.versieInformatie"/>
  </office:meta>
</office:document-meta>
</file>