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oor het organiseren van kermisactiviteiten met muziek 28-08 t/m 31-08-2026 in Horn, Dorpstraat 65, 6085BE 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Leudal maakt bekend dat zij de evenementenvergunning heeft verleend voor het organiseren van kermisactiviteiten met muziek 28-08 t/m 31-08-2026 in Horn op locatie Dorpstraat 65, 6085BE Horn.</text:p>
            <text:p text:style-name="common-al">28 augustus 2026 van 19:00 uur tot 01:30 uur</text:p>
            <text:p text:style-name="common-al">29 augustus 2026 van 19:00 uur tot 01:30 uur</text:p>
            <text:p text:style-name="common-al">30 augustus 2026 van 15:00 uur tot 01:30 uur</text:p>
            <text:p text:style-name="common-al">31 augustus 2026 van 15:00 uur tot 24:00 uur</text:p>
            <text:p text:style-name="common-al">De evenementenvergunning is geregistreerd onder zaaknummer Z2026-00001128 voor de volgende activiteit(en):</text:p>
            <text:list text:style-name="id1-3-2-1-1-7">
              <text:list-item text:style-override="id1-3-2-1-1-7-1">
                <text:number>•</text:number>
                <text:p text:style-name="al">evenement</text:p>
              </text:list-item>
            </text:list>
            <text:p text:style-name="common-al">Het besluit is op 10 augustus 2026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last-al">Voor meer informatie kunt u contact opnemen via APV@leudal.nl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8299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udal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128</meta:user-defined>
    <meta:user-defined meta:name="DCTERMS.abstract">Betreft: Besluit evenementenvergunning</meta:user-defined>
    <dc:language>nl</dc:language>
    <meta:user-defined meta:name="OVERHEIDop.locatietype/OVERHEIDop.gebiedsmarkering">Vlak</meta:user-defined>
    <meta:user-defined meta:name="DC.title">Besluit evenementenvergunning voor het organiseren van kermisactiviteiten met muziek 28-08 t/m 31-08-2026 in Horn, Dorpstraat 65, 6085BE Hor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90</meta:user-defined>
    <meta:user-defined meta:name="OVERHEIDop.GmbID/DC.identifier">gmb-2026-382990</meta:user-defined>
    <meta:user-defined meta:name="OVERHEIDop.versieInformatie"/>
  </office:meta>
</office:document-meta>
</file>