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kendmaking voornemen tot het aangaan van overeenkomsten ten behoeve van de Multifunctionele Accommodatie (MFA) Doornspijk</text:p>
      <text:section text:name="regeling_id1-3-2" text:style-name="regeling">
        <text:section text:name="aanhef_id1-3-2-1" text:style-name="aanhef">
          <text:section text:name="preambule_id1-3-2-1-1" text:style-name="preambule">
            <text:p text:style-name="al">De gemeente Elburg maakt hierbij bekend voornemens te zijn een samenwerkingsovereenkomst aan te gaan met de volgende partijen ten behoeve van de ontwikkeling, inrichting, het gebruik en de exploitatie van de Multifunctionele Accommodatie (MFA) Doornspijk, beoogd in het westelijke deel van het gebied gelegen in de hoek Lageweg/Veldweg in Doornspijk:</text:p>
            <text:list text:style-name="id1-3-2-1-1-2">
              <text:list-item text:style-override="id1-3-2-1-1-2-1">
                <text:number>*</text:number>
                <text:p text:style-name="al">Protestants-christelijke basisschool (PCBS) De Regenboog, een school van De Meent, Stichting voor Protestants Christelijk Primair Onderwijs in de gemeente Elburg</text:p>
              </text:list-item>
              <text:list-item text:style-override="id1-3-2-1-1-2-2">
                <text:number>*</text:number>
                <text:p text:style-name="al">Kinderopvang BijdeHandjes</text:p>
              </text:list-item>
              <text:list-item text:style-override="id1-3-2-1-1-2-3">
                <text:number>*</text:number>
                <text:p text:style-name="al">Kurios Gezondheidscentrum</text:p>
              </text:list-item>
              <text:list-item text:style-override="id1-3-2-1-1-2-4">
                <text:number>*</text:number>
                <text:p text:style-name="al">Stichting Openbare Bibliotheek Noord-Veluwe</text:p>
              </text:list-item>
              <text:list-item text:style-override="id1-3-2-1-1-2-5">
                <text:number>*</text:number>
                <text:p text:style-name="al">Stichting Welzijn in Elburg (WIEL)</text:p>
              </text:list-item>
              <text:list-item text:style-override="id1-3-2-1-1-2-6">
                <text:number>*</text:number>
                <text:p text:style-name="al">Christelijke Muziekvereniging “Juliana”</text:p>
              </text:list-item>
              <text:list-item text:style-override="id1-3-2-1-1-2-7">
                <text:number>*</text:number>
                <text:p text:style-name="al">Stichting Gemeenschapscentra Elburg (SGE)</text:p>
              </text:list-item>
            </text:list>
            <text:p text:style-name="al"/>
            <text:p text:style-name="al">Ter uitvoering van deze samenwerking is de gemeente ook voornemens:</text:p>
            <text:list text:style-name="id1-3-2-1-1-5">
              <text:list-item text:style-override="id1-3-2-1-1-5-1">
                <text:number>1.</text:number>
                <text:p text:style-name="al">een beheer- en exploitatieovereenkomst aan te gaan met Stichting Gemeenschapscentra Elburg (SGE); en </text:p>
              </text:list-item>
              <text:list-item text:style-override="id1-3-2-1-1-5-2">
                <text:number>2.</text:number>
                <text:p text:style-name="al">huur- en of gebruiksovereenkomsten aan te gaan met de hiervoor genoemde gebruikers van de MFA.</text:p>
              </text:list-item>
            </text:list>
            <text:p text:style-name="al">
            <text:span text:style-name="nadrukvet"/>
          </text:p>
            <text:p text:style-name="al">
            <text:span text:style-name="nadrukvet">Motivering</text:span>
          </text:p>
            <text:p text:style-name="al">De gemeente is van oordeel dat voor het aangaan van de hiervoor genoemde overeenkomsten slechts één serieuze gegadigde per functie en gebruiksdoel aanwezig is. De gebruikers dienen een maatschappelijk en/of publiek doel of er is sprake van economische of juridische verwevenheid. De gemeente meent op basis van de hierna omschreven objectieve, toetsbare en redelijke criteria dat de hiernavolgende partijen als enige serieuze gegadigden in aanmerking komen. Daartoe is het volgende van belang:</text:p>
            <text:list text:style-name="id1-3-2-1-1-9">
              <text:list-item text:style-override="id1-3-2-1-1-9-1">
                <text:number>1.</text:number>
                <text:p text:style-name="al">PCBS De Regenboog voorziet in de wettelijke taak tot het geven van onderwijs in de kern Doornspijk en directe omgeving. De Meent, Stichting voor Protestants Christelijk Primair Onderwijs in de Gemeente Elburg bezit tevens een unieke grondpositie die de gemeente wenst te verkrijgen in verband met een gewenste woningbouwontwikkeling. Die verkrijging komt tot stand door de school een nieuwe locatie aan te bieden.</text:p>
              </text:list-item>
              <text:list-item text:style-override="id1-3-2-1-1-9-2">
                <text:number>2.</text:number>
                <text:p text:style-name="al">Kinderopvang BijdeHandjes heeft een meerjarige samenwerkingsrelatie opgebouwd met PCBS De Regenboog en draagt bij aan een doorlopende leerlijn van kinderopvang naar basisonderwijs. De binding met Doornspijk en de relatie met de Regenboogschool maken BijdeHandjes een waardevolle partij. Er zijn geen andere kinderopvangorganisaties in Doornspijk en er is tot nu toe geen interesse kenbaar gemaakt door andere soortgelijke partijen. Andere gegadigden zijn dan ook niet te verwachten.</text:p>
              </text:list-item>
              <text:list-item text:style-override="id1-3-2-1-1-9-3">
                <text:number>3.</text:number>
                <text:p text:style-name="al">Kurios Gezondheidscentrum is een lokale fysiotherapiepraktijk die beperkt deel wil nemen aan de nieuwe multifunctionele accommodatie. De fysiopraktijk heeft binding met Doornspijk. Er zijn geen andere fysiotherapiepraktijken in Doornspijk en er is tot nu toe geen interesse kenbaar gemaakt door andere soortgelijke partijen. De nieuwe accommodatie biedt geen ruimte voor een volledig zelfstandige fysiotherapiepraktijk. Het merendeel van de activiteiten zal vanuit een andere locatie uitgevoerd moeten worden. Andere gegadigden zijn dan ook niet te verwachten.</text:p>
              </text:list-item>
              <text:list-item text:style-override="id1-3-2-1-1-9-4">
                <text:number>4.</text:number>
                <text:p text:style-name="al">Stichting Openbare Bibliotheek Noord-Veluwe is een subsidiepartner van de gemeente en verzorgt binnen de subsidierelatie een bibliotheekfunctie in ondermeer Doornspijk. De bibliotheek voorziet in een lokale behoefte en dient een maatschappelijk en publiek doel. Andere bibliotheekaanbieders zijn niet bekend in de gemeente. Om die reden gaat de gemeente de samenwerking aan en verwacht zij geen andere gegadigden.</text:p>
              </text:list-item>
              <text:list-item text:style-override="id1-3-2-1-1-9-5">
                <text:number>5.</text:number>
                <text:p text:style-name="al">Stichting Welzijn in Elburg verzorgt in opdracht van de gemeente het welzijnswerk in ondermeer Doornspijk. Dit welzijnswerk dient een maatschappelijk doel. Andere welzijnsorganisaties zijn niet bekend in de gemeente. Om die reden gaat de gemeente de samenwerking aan en verwacht zij geen andere gegadigden.</text:p>
              </text:list-item>
              <text:list-item text:style-override="id1-3-2-1-1-9-6">
                <text:number>6.</text:number>
                <text:p text:style-name="al">Christelijke Muziekvereniging “Juliana” is een vereniging die reeds lange tijd gebruiker is van het huidige dorpshuis en voorziet in een lokale behoefte. Het is ook de enige muziekvereniging in Doornspijk. Andere gegadigden zijn dan ook niet te verwachten.</text:p>
              </text:list-item>
              <text:list-item text:style-override="id1-3-2-1-1-9-7">
                <text:number>7.</text:number>
                <text:p text:style-name="al">Stichting Gemeenschapscentra Elburg exploiteert in opdracht van de gemeente diverse multifunctionele accommodaties. De stichting dient een maatschappelijk doel. Door meerdere accommodaties onder te brengen bij één beheerstichting kan een efficiënte wijze van beheer en exploitatie ontstaan. Andere beheerstichtingen zijn niet bekend in de gemeente en het is niet de verwachting dat een andere partij op eenzelfde wijze het beheer en exploitatie van de nieuwe accommodatie kan verzorgen.</text:p>
              </text:list-item>
            </text:list>
            <text:p text:style-name="al">
            <text:span text:style-name="nadrukvet"/>
          </text:p>
            <text:p text:style-name="al">
            <text:span text:style-name="nadrukvet">Niet eens met voorgenomen overeenkomst? </text:span>
          </text:p>
            <text:p text:style-name="al">Indien u zich niet kunt verenigen met de voorgenomen overeenkomst, dan dient u dit uiterlijk binnen 20 kalenderdagen na de datum van de 1<text:span text:style-name="sup">e</text:span> dag van publicatie, kenbaar te maken door middel van een gemotiveerd bericht aan het emailadres: <text:a xlink:href="mailto:gemeente@elburg.nl" xlink:type="simple">gemeente@elburg.nl</text:a> onder vermelding van ”Reactie op voornemen aangaan overeenkomsten MFA Doornspijk” en zaaknummer 223790.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text:p>
            <text:p text:style-name="al"/>
            <text:p text:style-name="al">De gemeente en partijen zouden immers onredelijk worden benadeeld indien pas na deze (duidelijk kenbaar gemaakte) termijn alsnog tegen het voornemen respectievelijk het aangaan van de samenwerking zou worden opgekomen. </text:p>
            <text:p text:style-name="al"/>
            <text:p text:style-name="al">
            <text:span text:style-name="nadrukvet">Beoordeling van uw reactie</text:span>
          </text:p>
            <text:p text:style-name="al">De gemeente zal uw gemotiveerde reactie beoordelen. Er kunnen zich dan twee situaties voordoen:</text:p>
            <text:list text:style-name="id1-3-2-1-1-18">
              <text:list-item text:style-override="id1-3-2-1-1-18-1">
                <text:number>1.</text:number>
                <text:p text:style-name="al">De gemeente is het met uw reactie eens. Dit betekent dat de gemeente de samenwerking met deze partijen zal heroverwegen. </text:p>
              </text:list-item>
              <text:list-item text:style-override="id1-3-2-1-1-18-2">
                <text:number>2.</text:number>
                <text:p text:style-name="al">De gemeente is het niet eens met uw reactie. In dat geval zal de gemeente u een termijn stellen van 20 kalenderdagen waarbinnen u nogmaals kunt aangeven dat u zich niet kunt verenigen met dit voornemen. Dit dient u te doen door een kort geding aanhangig te maken bij de bevoegde rechter van de rechtbank Gelderland.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toekomstige partijen zouden immers onredelijk worden benadeeld indien pas na deze (duidelijk kenbaar gemaakte) termijn alsnog tegen het voornemen respectievelijk het aangaan van de overeenkomst zou worden opgekomen. </text:p>
              </text:list-item>
            </text:list>
            <text:p text:style-name="al">
            <text:span text:style-name="nadrukvet"/>
          </text:p>
            <text:p text:style-name="al">
            <text:span text:style-name="nadrukvet">Reden publicatie</text:span>
          </text:p>
            <text:p text:style-name="al">De Gemeente publiceert dit voornemen op <text:a xlink:href="http://www.Elburg.nl/Inwoners/Uitgifte%20onroerende%20zaken" xlink:type="simple"><text:span text:style-name="nadrukvet">www.Elburg.nl/Inwoners/Uitgifte onroerende zaken</text:span></text:a> en <text:a xlink:href="http://www.overheid.nl" xlink:type="simple">www.overheid.nl</text:a> . Met deze publicatie geeft de Gemeente uitvoering aan het arrest van de Hoge Raad van 26 november 2021 (ECLI:NL:HR:2021:1778) en het arrest van de Hoge Raad van 15 november 2024 (ECLI:NL:HR:2024:1661).</text:p>
            <text:p text:style-name="al"/>
            <text:p text:style-name="al">Voor eventuele vragen over deze publicatie kunt u contact opnemen met de gemeente Elburg via 0525 688 688 of via <text:a xlink:href="mailto:gemeente@elburg.nl" xlink:type="simple">gemeente@elburg.nl</text:a> onder vermelding van het zaaknummer 223790. Het stellen van vragen schort niet de termijn op waarbinnen bezwaren kenbaar moeten worden gemaakt dan wel een kort geding aanhangig moet worden gemaakt, zoals hiervoor bedoeld.</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29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lburg</meta:user-defined>
    <meta:user-defined meta:name="OVERHEID.Informatietype/DC.type">officiële publicatie</meta:user-defined>
    <meta:user-defined meta:name="OVERHEIDop.Rubriek/DC.type">overige overheidsinformatie</meta:user-defined>
    <meta:user-defined meta:name="OVERHEID.Gemeente/OVERHEID.authority">Elburg</meta:user-defined>
    <meta:user-defined meta:name="OVERHEID.Gemeente/DCTERMS.publisher">Elburg</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Bekendmaking voornemen tot het aangaan van overeenkomsten ten behoeve van de Multifunctionele Accommodatie (MFA) Doornspijk</meta:user-defined>
    <meta:user-defined meta:name="DCTERMS.W3CDTF/DCTERMS.available">2026-08-12</meta:user-defined>
    <meta:user-defined meta:name="DCTERMS.W3CDTF/OVERHEIDop.jaargang">2026</meta:user-defined>
    <meta:user-defined meta:name="OVERHEIDop.publicationIssue">382989</meta:user-defined>
    <meta:user-defined meta:name="OVERHEIDop.GmbID/DC.identifier">gmb-2026-382989</meta:user-defined>
    <meta:user-defined meta:name="OVERHEIDop.versieInformatie"/>
  </office:meta>
</office:document-meta>
</file>