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51800618, Oosteinde nabij Olmendreef en Seringenlaan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Kadeverbetering regionale waterkering en kappen 10 bomen</text:p>
            <text:p text:style-name="common-al">DSO-Verzoeknummer: 2026051800618</text:p>
            <text:p text:style-name="common-al">Locatie: Oosteinde nabij Olmendreef en Seringenlaan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Werk, niet zijnde bouwwerk, of werkzaamheid uitvoeren</text:p>
              </text:list-item>
              <text:list-item text:style-override="id1-3-2-1-1-5-2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Datum besluit: 23-07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51800618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298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8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68698</meta:user-defined>
    <meta:user-defined meta:name="DCTERMS.abstract">Kadeverbetering regionale waterkering en kappen 10 bom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51800618, Oosteinde nabij Olmendreef en Seringenlaan Nootdor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82</meta:user-defined>
    <meta:user-defined meta:name="OVERHEIDop.GmbID/DC.identifier">gmb-2026-382982</meta:user-defined>
    <meta:user-defined meta:name="OVERHEIDop.versieInformatie"/>
  </office:meta>
</office:document-meta>
</file>