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Schoenerstraat 79, 1503 BB Zaandam - het plaatsen van een overdekte fietsenstalling aan voorzijde van ge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5915 - het plaatsen van een overdekte fietsenstalling aan voorzijde van gebouw op de locatie Schoenerstraat 79, 1503 BB Zaandam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10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9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15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Schoenerstraat 79, 1503 BB Zaandam - het plaatsen van een overdekte fietsenstalling aan voorzijde van gebouw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79</meta:user-defined>
    <meta:user-defined meta:name="OVERHEIDop.GmbID/DC.identifier">gmb-2026-382979</meta:user-defined>
    <meta:user-defined meta:name="OVERHEIDop.versieInformatie"/>
  </office:meta>
</office:document-meta>
</file>