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Islamitisch centrum, aan Krekelstraat 6, 6533RG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juli 2026 ontving de gemeente een melding brandveilig gebruik voor het Islamitisch centrum aan Krekelstraat 6, 6533RG Nijmegen. De melding is geregistreerd onder kenmerk Z2026-00004305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97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305</meta:user-defined>
    <meta:user-defined meta:name="DCTERMS.abstract">Betreft: Melding op locatie Krekelstraat 6, 6533RG Nijmegen</meta:user-defined>
    <dc:language>nl</dc:language>
    <meta:user-defined meta:name="OVERHEIDop.locatietype/OVERHEIDop.gebiedsmarkering">Vlak</meta:user-defined>
    <meta:user-defined meta:name="DC.title">Melding brandveilig gebruik Islamitisch centrum, aan Krekelstraat 6, 6533RG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78</meta:user-defined>
    <meta:user-defined meta:name="OVERHEIDop.GmbID/DC.identifier">gmb-2026-382978</meta:user-defined>
    <meta:user-defined meta:name="OVERHEIDop.versieInformatie"/>
  </office:meta>
</office:document-meta>
</file>