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ndrik Bulthuisstraat 30 1067S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opbouw</text:p>
            <text:p text:style-name="common-al">Zaakadres: Hendrik Bulthuisstraat 30 1067SE Amsterdam</text:p>
            <text:p text:style-name="common-al">Datum ontvangst: 28-07-2026</text:p>
            <text:p text:style-name="common-al">Zaaknummer: Z2026-033629</text:p>
            <text:p text:style-name="common-al">DSO-nummer: 202607280149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9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629</meta:user-defined>
    <meta:user-defined meta:name="DCTERMS.abstract">plaatsen van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ndrik Bulthuisstraat 30 1067SE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76</meta:user-defined>
    <meta:user-defined meta:name="OVERHEIDop.GmbID/DC.identifier">gmb-2026-382976</meta:user-defined>
    <meta:user-defined meta:name="OVERHEIDop.versieInformatie"/>
  </office:meta>
</office:document-meta>
</file>