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2 tanks naast het hoofdgebouw aanOenerweg 2-4, 8161PM Epe(14301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plaatsen van 2 tanks naast het hoofdgebouw aan Oenerweg 2-4, 8161PM Epe.</text:p>
            <text:p text:style-name="common-al">Datum besluit: 10-08-2026.</text:p>
            <text:p text:style-name="common-al">Zaaknummer: 1430147.</text:p>
            <text:p text:style-name="common-al">
            <text:span text:style-name="nadrukvet">Bent u het niet eens met de vergunning?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29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39087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DC.title">Verleende omgevingsvergunning voor het plaatsen van 2 tanks naast het hoofdgebouw aanOenerweg 2-4, 8161PM Epe(1430147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67</meta:user-defined>
    <meta:user-defined meta:name="OVERHEIDop.GmbID/DC.identifier">gmb-2026-382967</meta:user-defined>
    <meta:user-defined meta:name="OVERHEIDop.versieInformatie"/>
  </office:meta>
</office:document-meta>
</file>