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51 1015B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zonnepanelen op, en isolatieglas in de gevels, van het gebouw</text:p>
            <text:p text:style-name="common-al">Zaakadres: Herengracht 51 1015BC Amsterdam</text:p>
            <text:p text:style-name="common-al">Datum ontvangst: 30-06-2026</text:p>
            <text:p text:style-name="common-al">Zaaknummer: Z2026-028711</text:p>
            <text:p text:style-name="common-al">DSO-nummer: 20260630010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711</meta:user-defined>
    <meta:user-defined meta:name="DCTERMS.abstract">aanbrengen van zonnepanelen op, en isolatieglas in de gevels,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51 1015BC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66</meta:user-defined>
    <meta:user-defined meta:name="OVERHEIDop.GmbID/DC.identifier">gmb-2026-382966</meta:user-defined>
    <meta:user-defined meta:name="OVERHEIDop.versieInformatie"/>
  </office:meta>
</office:document-meta>
</file>