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Oosteregge 1 A 8422DS Nijeberkoop Ned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ni 2026 heeft de gemeente een melding ontvangen voor activiteiten waarvoor geen vergunningplicht geldt op de locatie Oosteregge 1 A 8422DS Nijeberkoop Nederland. De melding is geregistreerd onder zaaknummer Z2026-00003916. De melding betreft:</text:p>
            <text:p text:style-name="common-al">Gesloten bodemenergiesyste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29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91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Oosteregge 1 A 8422DS Nijeberkoop Neder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64</meta:user-defined>
    <meta:user-defined meta:name="OVERHEIDop.GmbID/DC.identifier">gmb-2026-382964</meta:user-defined>
    <meta:user-defined meta:name="OVERHEIDop.versieInformatie"/>
  </office:meta>
</office:document-meta>
</file>