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e omgevingsvergunning - buitenplanse omgevingsplanactiviteit, het wijzigen van de landschappelijke inpassing recreatie terrein BOPA, Snakkerbuorren 9, Eastermar</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wijzigen van de landschappelijke inpassing recreatie terrein BOPA, Snakkerbuorren 9, Eastermar</text:p>
            <text:p text:style-name="common-al">Zaaknummer: TZ2025-001487</text:p>
            <text:p text:style-name="common-al">Zaakadres: Snakkerbuorren 9, Eastermar</text:p>
            <text:p text:style-name="common-al">Omschrijving: het wijzigen van de landschappelijke inpassing recreatie terrein BOPA</text:p>
            <text:p text:style-name="common-al">Datum ontvangst: 17-06-2025</text:p>
            <text:p text:style-name="common-al">Datum bekendmaking: 10-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8295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5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5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5-001487</meta:user-defined>
    <meta:user-defined meta:name="DCTERMS.abstract">het wijzigen van de landschappelijke inpassing recreatie terrein BOPA</meta:user-defined>
    <dc:language>nl</dc:language>
    <meta:user-defined meta:name="DC.title">Gemeente Tytsjerksteradiel - verleende omgevingsvergunning - buitenplanse omgevingsplanactiviteit, het wijzigen van de landschappelijke inpassing recreatie terrein BOPA, Snakkerbuorren 9, Eastermar</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8559</meta:user-defined>
    <meta:user-defined meta:name="OVERHEIDop.publicationIssue">382953</meta:user-defined>
    <meta:user-defined meta:name="OVERHEIDop.GmbID/DC.identifier">gmb-2026-382953</meta:user-defined>
    <meta:user-defined meta:name="OVERHEIDop.versieInformatie"/>
  </office:meta>
</office:document-meta>
</file>