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Westerkade 20 3016CM Rotterdam, Westerkade 21 3016CM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3-07-2026</text:span> een aanvraag voor een omgevingsvergunning, met kenmerk <text:span text:style-name="nadrukvet">Z2026-009147</text:span>/<text:span text:style-name="nadrukvet">2026070301281</text:span>, heeft ontvangen voor de Bouwactiviteit (omgevingsplan), Bouwactiviteit (technisch), Rijksmonument. <text:span text:style-name="nadrukcur">(Grondslag: Omgevingswet, artikel 5.1)</text:span></text:p>
            <text:p text:style-name="common-al">De aanvraag betreft het verbouwen van 2 appartementen naar het realiseren van 4 appartementen. op de locatie Westerkade 20 3016CM Rotterdam, Westerkade 21 3016CM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295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5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5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147</meta:user-defined>
    <meta:user-defined meta:name="DCTERMS.abstract">het verbouwen van 2 appartementen naar het realiseren van 4 appartementen.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Westerkade 20 3016CM Rotterdam, Westerkade 21 3016CM Rot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950</meta:user-defined>
    <meta:user-defined meta:name="OVERHEIDop.GmbID/DC.identifier">gmb-2026-382950</meta:user-defined>
    <meta:user-defined meta:name="OVERHEIDop.versieInformatie"/>
  </office:meta>
</office:document-meta>
</file>