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opbouw op een bestaande aanbouw, Bataviastraat 54, 3531XG Utrecht, GU-Z2026-00563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taviastraat 54, 3531XG Utrecht</text:p>
            <text:p text:style-name="common-al">GU-Z2026-0056382</text:p>
            <text:p text:style-name="common-al">Toelichting: het bouwen van een opbouw op een bestaande aanbouw</text:p>
            <text:p text:style-name="common-al">Datum besluit: 7 augustus 2026</text:p>
            <text:p text:style-name="common-al">Einddatum bezwaartermijn: 21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294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4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6382</meta:user-defined>
    <meta:user-defined meta:name="DCTERMS.abstract">Toelichting: het bouwen van een opbouw op een bestaande aanbouw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opbouw op een bestaande aanbouw, Bataviastraat 54, 3531XG Utrecht, GU-Z2026-005638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49</meta:user-defined>
    <meta:user-defined meta:name="OVERHEIDop.GmbID/DC.identifier">gmb-2026-382949</meta:user-defined>
    <meta:user-defined meta:name="OVERHEIDop.versieInformatie"/>
  </office:meta>
</office:document-meta>
</file>