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58312823i942feb8c-bfa9-4fec-bb60-a81dcb0c225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gehandicaptenparkeerplaats op kenteken, Guggenheimlaan 29-7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Guggenheimlaan 29-73 (parkeervaknummer 117005486806)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8.52830188679245mm"><draw:image xlink:href="Pictures/Afbeelding758312823i942feb8c-bfa9-4fec-bb60-a81dcb0c2250.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9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Guggenheimlaan 29-73 - Guggenheimlaan 29-7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Guggenheimlaan 29-73</meta:user-defined>
    <meta:user-defined meta:name="OVERHEIDop.verkeersbordcode">E6</meta:user-defined>
    <dc:language>nl</dc:language>
    <meta:user-defined meta:name="OVERHEIDop.locatietype/OVERHEIDop.gebiedsmarkering">Adres</meta:user-defined>
    <meta:user-defined meta:name="DC.title">Amsterdam Nieuw-West, verkeersbesluit aanleg gehandicaptenparkeerplaats op kenteken, Guggenheimlaan 29-73</meta:user-defined>
    <meta:user-defined meta:name="DCTERMS.W3CDTF/DCTERMS.available">2026-08-12</meta:user-defined>
    <meta:user-defined meta:name="DCTERMS.W3CDTF/OVERHEIDop.jaargang">2026</meta:user-defined>
    <meta:user-defined meta:name="OVERHEIDop.publicationIssue">382930</meta:user-defined>
    <meta:user-defined meta:name="OVERHEIDop.GmbID/DC.identifier">gmb-2026-382930</meta:user-defined>
    <meta:user-defined meta:name="OVERHEIDop.versieInformatie"/>
  </office:meta>
</office:document-meta>
</file>