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kendmaking voornemen subsidieverlening gezamenlijke arbeidsmarktcampagne Zorg &amp; Welzijn Almere aan het Flevoziekenhuis (penvoerd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nemen tot subsidieverlening</text:span>
          </text:p>
            <text:p text:style-name="common-al">Het college van burgemeester en wethouders van de gemeente Almere is voornemens een incidentele subsidie van maximaal € 250.000,- te verlenen aan het Flevoziekenhuis voor het realiseren van een gezamenlijke arbeidsmarktcampagne Zorg &amp; Welzijn Almere. De subsidie heeft betrekking op de periode van oktober 2026 tot en met 31 december 2028. Het Flevoziekenhuis treedt hierbij op als penvoerder voor een werkgroep van werkgevers in zorg en welzijn in Almere: Zorggroep Almere, Woonzorg Flevoland, Triade Vitree, GGD Flevoland, VMCA, De Schoor, GGZ Centraal en het Flevoziekenhuis. De uitvoering gaat plaatsvinden in samenwerking met een partnergroep waarin, in aanvulling op de werkgroep, ook Windesheim, ROC van Flevoland, Gemeente Almere en UWV vertegenwoordigd zijn. </text:p>
            <text:p text:style-name="common-al">
            <text:span text:style-name="nadrukvet">Reden en achtergrond</text:span>
          </text:p>
            <text:p text:style-name="common-al">Voor de beoogde subsidieverlening is onderzocht of er meerdere serieuze gegadigden zijn. Op basis van dit onderzoek komt het college tot de conclusie dat deze grote groep van werkgevers in zorg en welzijn in Almere, aangevuld met de partners van onderwijs en overheid, als serieuze gegadigde in aanmerking komt en namens hen, het Flevoziekenhuis als penvoerder. </text:p>
            <text:p text:style-name="common-al">
            <text:span text:style-name="nadrukvet">Motivering uniciteit</text:span>
          </text:p>
            <text:p text:style-name="common-al">Het college acht de werkgroep van werkgevers i.s.m. de partnergroep de enige serieuze gegadigde, omdat:</text:p>
            <text:list text:style-name="id1-3-2-1-1-7">
              <text:list-item text:style-override="id1-3-2-1-1-7-1">
                <text:number>1.</text:number>
                <text:p text:style-name="al">Zij de grootste werkgevers in zorg en welzijn in Almere vertegenwoordigen, en daarmee het grootste deel van de arbeidsmarkt zorg en welzijn in Almere vertegenwoordigen. </text:p>
              </text:list-item>
              <text:list-item text:style-override="id1-3-2-1-1-7-2">
                <text:number>2.</text:number>
                <text:p text:style-name="al">Het Flevoziekenhuis binnen deze samenwerking naar voren is geschoven als penvoerder, en daarmee als enige namens deze gehele groep de aanvraag kan doen. </text:p>
              </text:list-item>
              <text:list-item text:style-override="id1-3-2-1-1-7-3">
                <text:number>3.</text:number>
                <text:p text:style-name="al">De samenwerking niet exclusief is, en de intentie van de campagne is dat alle werkgevers in zorg en welzijn in Almere kunnen meedoen, ook onderwijs en overheid. Daarbij mag redelijkerwijs verwacht worden dat nieuwe partners naar rato ook investeren in de ontwikkeling en uitvoering van de campagne, net zoals de huidige partners dat doen. </text:p>
              </text:list-item>
              <text:list-item text:style-override="id1-3-2-1-1-7-4">
                <text:number>4.</text:number>
                <text:p text:style-name="al">Alle werkgevers en partners bereid zijn om zelf een eigen bijdrage te leveren en in staat zijn om dit als collectief op langere termijn zelfstandig te kunnen voortzetten. </text:p>
              </text:list-item>
            </text:list>
            <text:p text:style-name="common-al">
            <text:span text:style-name="nadrukvet">Reactiemogelijkheid</text:span>
          </text:p>
            <text:p text:style-name="common-al">Indien u van mening bent dat u óók als serieuze gegadigde in aanmerking komt voor deze subsidie, dan kunt u dit binnen een termijn van 8 weken na publicatie schriftelijk en gemotiveerd kenbaar maken aan het college. Een reactie kunt u richten aan: Gemeente Almere, t.a.v. Stephan Steverink, per e-mail via ssteverink@almere.nl. </text:p>
            <text:p text:style-name="common-al">Deze publicatie is geen besluit in de zin van de Algemene wet bestuursrecht. Een eventueel later te nemen subsidiebesluit staat open voor bezwaar door belanghebbenden.</text:p>
            <text:p text:style-name="common-al">
            <text:span text:style-name="nadrukvet">Vervolg</text:span>
          </text:p>
            <text:p text:style-name="last-al">Indien binnen de gestelde termijn geen andere serieuze gegadigden reageren, zal het college overgaan tot het verlenen van de subsidie aan het Flevoziekenhuis als penvoerd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292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2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2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oornemen subsidieverlening gezamenlijke arbeidsmarktcampagne Zorg &amp; Welzijn Almere aan het Flevoziekenhuis (penvoerder)</meta:user-defined>
    <meta:user-defined meta:name="DCTERMS.W3CDTF/DCTERMS.available">2026-08-13</meta:user-defined>
    <meta:user-defined meta:name="DCTERMS.W3CDTF/OVERHEIDop.jaargang">2026</meta:user-defined>
    <meta:user-defined meta:name="OVERHEIDop.publicationIssue">382926</meta:user-defined>
    <meta:user-defined meta:name="OVERHEIDop.GmbID/DC.identifier">gmb-2026-382926</meta:user-defined>
    <meta:user-defined meta:name="OVERHEIDop.versieInformatie"/>
  </office:meta>
</office:document-meta>
</file>