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orpsstraat 120, 5556VL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9-08-2026 een aanvraag omgevingsvergunning ontvangen.</text:p>
            <text:p text:style-name="common-al">Het betreft een aanvraag op locatie Dorpsstraat 120, 5556VL Valkenswaard met omschrijving "transformeren functie gebruik naar wonen, realiseren 2 woningen" en zaaknummer <text:span text:style-name="nadrukvet">511211</text:span>.</text:p>
            <text:p text:style-name="common-al">De zaak is geregistreerd onder nummer 511211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29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1211</meta:user-defined>
    <meta:user-defined meta:name="DCTERMS.abstract">transformeren functie gebruik naar wonen, realiseren  2 woningen, Dorpsstraat 12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Dorpsstraat 120, 5556VL Valkenswa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25</meta:user-defined>
    <meta:user-defined meta:name="OVERHEIDop.GmbID/DC.identifier">gmb-2026-382925</meta:user-defined>
    <meta:user-defined meta:name="OVERHEIDop.versieInformatie"/>
  </office:meta>
</office:document-meta>
</file>