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852027591i8f90739a-163a-42fb-8199-cf616fd3bf3d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opheffen gehandicaptenparkeerplaats op kenteken, Notweg 20-22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Notweg 20-22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Notweg 20-22 (parkeervaknummer 115059486432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0.06037735849056mm"><draw:image xlink:href="Pictures/Afbeelding852027591i8f90739a-163a-42fb-8199-cf616fd3bf3d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92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2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2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Notweg 20-22 - Notweg 20-22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Notweg 20-22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ieuw-West, verkeersbesluit opheffen gehandicaptenparkeerplaats op kenteken, Notweg 20-22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23</meta:user-defined>
    <meta:user-defined meta:name="OVERHEIDop.GmbID/DC.identifier">gmb-2026-382923</meta:user-defined>
    <meta:user-defined meta:name="OVERHEIDop.versieInformatie"/>
  </office:meta>
</office:document-meta>
</file>