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realiseren van een dakopbouw en dakkapel aan Rembrandt van Rijnstraat 23, 3751 VH Bunschoten-Spaken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realiseren van een dakopbouw en dakkapel aan Rembrandt van Rijnstraat 23, 3751 VH Bunschoten-Spakenburg</text:span>
          </text:p>
            <text:p text:style-name="common-al">De gemeente Bunschoten heeft een aanvraag voor een omgevingsvergunning ontvangen. De vergunning is aangevraagd voor het realiseren van een dakopbouw en dakkapel aan Rembrandt van Rijnstraat 23, 3751 VH Bunschoten-Spakenburg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07-08-2026. De gemeente neemt daarover waarschijnlijk voor 02-10-2026 een besluit. Als de vergunning wordt verleend, publiceert de gemeente een nieuw bericht. Vanaf dat moment kunt u 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. Dit kan via het telefoonnummer 033 2991 411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unschoten</text:p>
            </table:table-cell>
            <table:table-cell office:value-type="string" table:style-name="header.C">
              <text:p text:style-name="headerright"><text:span text:style-name="nr">Nr. 382919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91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91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unscho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unschoten</meta:user-defined>
    <meta:user-defined meta:name="OVERHEID.Gemeente/OVERHEID.authority">Bunscho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1235398</meta:user-defined>
    <dc:language>nl</dc:language>
    <meta:user-defined meta:name="OVERHEIDop.locatietype/OVERHEIDop.gebiedsmarkering">Punt</meta:user-defined>
    <meta:user-defined meta:name="DC.title">Aanvraag vergunning voor het realiseren van een dakopbouw en dakkapel aan Rembrandt van Rijnstraat 23, 3751 VH Bunschoten-Spakenburg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919</meta:user-defined>
    <meta:user-defined meta:name="OVERHEIDop.GmbID/DC.identifier">gmb-2026-382919</meta:user-defined>
    <meta:user-defined meta:name="OVERHEIDop.versieInformatie"/>
  </office:meta>
</office:document-meta>
</file>