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Verzoeklocatie 2026080500633, nabij Marnixpa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plaatsen van een blokhut  Dierenweide Marnixpark</text:p>
            <text:p text:style-name="common-al">Met de adressering			: Verzoeklocatie 2026080500633, nabij Marnixpark </text:p>
            <text:p text:style-name="common-al">Kenmerk							: 1098329 / 2026080500633</text:p>
            <text:p text:style-name="common-al">Type aanvraag				: Omgevingsvergunning regulier [Omgevingswet]</text:p>
            <text:p text:style-name="common-al">Datum ontvangst				: 05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291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8329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Ingediende omgevingsvergunning aanvraag: Verzoeklocatie 2026080500633, nabij Marnixpar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17</meta:user-defined>
    <meta:user-defined meta:name="OVERHEIDop.GmbID/DC.identifier">gmb-2026-382917</meta:user-defined>
    <meta:user-defined meta:name="OVERHEIDop.versieInformatie"/>
  </office:meta>
</office:document-meta>
</file>