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Jacoba van Beierenstraat 11, 3132 JN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kappen van een boom</text:p>
            <text:p text:style-name="common-al">Met de adressering			: Jacoba van Beierenstraat 11, 3132 JN Vlaardingen </text:p>
            <text:p text:style-name="common-al">Kenmerk							: 1098316 / 2026080401090</text:p>
            <text:p text:style-name="common-al">Type aanvraag				: Omgevingsvergunning regulier [Omgevingswet]</text:p>
            <text:p text:style-name="common-al">Datum ontvangst				: 04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29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98316</meta:user-defined>
    <dc:language>nl</dc:language>
    <meta:user-defined meta:name="OVERHEIDop.locatietype/OVERHEIDop.gebiedsmarkering">Punt</meta:user-defined>
    <meta:user-defined meta:name="DC.title">Ingediende omgevingsvergunning aanvraag: Jacoba van Beierenstraat 11, 3132 JN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15</meta:user-defined>
    <meta:user-defined meta:name="OVERHEIDop.GmbID/DC.identifier">gmb-2026-382915</meta:user-defined>
    <meta:user-defined meta:name="OVERHEIDop.versieInformatie"/>
  </office:meta>
</office:document-meta>
</file>