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15206704ib6d97647-c16a-4231-880e-bd10a733143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Maaseikpad 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aaseikpad 6 (parkeervaknummer 11620248465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3.52452830188679mm"><draw:image xlink:href="Pictures/Afbeelding215206704ib6d97647-c16a-4231-880e-bd10a733143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9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aaseikpad 6 - Maaseikpad 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aaseikpad 6</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Maaseikpad 6</meta:user-defined>
    <meta:user-defined meta:name="DCTERMS.W3CDTF/DCTERMS.available">2026-08-12</meta:user-defined>
    <meta:user-defined meta:name="DCTERMS.W3CDTF/OVERHEIDop.jaargang">2026</meta:user-defined>
    <meta:user-defined meta:name="OVERHEIDop.publicationIssue">382913</meta:user-defined>
    <meta:user-defined meta:name="OVERHEIDop.GmbID/DC.identifier">gmb-2026-382913</meta:user-defined>
    <meta:user-defined meta:name="OVERHEIDop.versieInformatie"/>
  </office:meta>
</office:document-meta>
</file>