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bouwen van kantoor-/logiesruimte naar woonhuis op de locatie Voorstraat 5 Den Oever, zaaknummer Z-63450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bouwen van kantoor-/logiesruimte naar woonhuis op de locatie Voorstraat 5 Den Oev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9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bouwen van kantoor-/logiesruimte naar woonhuis op de locatie Voorstraat 5 Den Oever, zaaknummer Z-634509</meta:user-defined>
    <meta:user-defined meta:name="DCTERMS.W3CDTF/DCTERMS.available">2026-08-12</meta:user-defined>
    <meta:user-defined meta:name="DCTERMS.W3CDTF/OVERHEIDop.jaargang">2026</meta:user-defined>
    <meta:user-defined meta:name="OVERHEIDop.publicationIssue">382912</meta:user-defined>
    <meta:user-defined meta:name="OVERHEIDop.GmbID/DC.identifier">gmb-2026-382912</meta:user-defined>
    <meta:user-defined meta:name="OVERHEIDop.versieInformatie"/>
  </office:meta>
</office:document-meta>
</file>