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207428746i960eab41-6ff5-4eeb-a3d8-ea5f8088e4e9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West, verkeersbesluit opheffen gehandicaptenparkeerplaats op kenteken, Nova Zemblastraat 174-182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Nova Zemblastraat 174-182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Nova Zemblastraat 174-182 (parkeervaknummer 120631489288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78.7132075471698mm"><draw:image xlink:href="Pictures/Afbeelding1207428746i960eab41-6ff5-4eeb-a3d8-ea5f8088e4e9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90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9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Nova Zemblastraat 174-182 - Nova Zemblastraat 174-18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Nova Zemblastraat 174-182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opheffen gehandicaptenparkeerplaats op kenteken, Nova Zemblastraat 174-182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903</meta:user-defined>
    <meta:user-defined meta:name="OVERHEIDop.GmbID/DC.identifier">gmb-2026-382903</meta:user-defined>
    <meta:user-defined meta:name="OVERHEIDop.versieInformatie"/>
  </office:meta>
</office:document-meta>
</file>