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ugustus 2026 is een melding ontvangen waarvoor geen vergunningsplicht geldt voor de locatie Mispelgaarde 7, 5103ES Dongen. De melding is geregistreerd onder zaaknummer Z2026-00001264. De melding betreft:</text:p>
            <text:p text:style-name="common-al">- plaatsen container 14-08-2026 tot 28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29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64</meta:user-defined>
    <meta:user-defined meta:name="DCTERMS.abstract">Mispelgaarde 7, 5103ES Dongen</meta:user-defined>
    <dc:language>nl</dc:language>
    <meta:user-defined meta:name="OVERHEIDop.locatietype/OVERHEIDop.gebiedsmarkering">Punt</meta:user-defined>
    <meta:user-defined meta:name="DC.title">Ontvangst melding, : 9 augustus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01</meta:user-defined>
    <meta:user-defined meta:name="OVERHEIDop.GmbID/DC.identifier">gmb-2026-382901</meta:user-defined>
    <meta:user-defined meta:name="OVERHEIDop.versieInformatie"/>
  </office:meta>
</office:document-meta>
</file>