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94485659i523ea521-9063-4965-baf4-40133c69fd9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gehandicaptenparkeerplaats op kenteken, Zoutkeetsgracht 46-6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Zoutkeetsgracht 46-66 (parkeervaknummer 121109489082)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8.81698113207547mm"><draw:image xlink:href="Pictures/Afbeelding1294485659i523ea521-9063-4965-baf4-40133c69fd96.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8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Zoutkeetsgracht 46-66 - Zoutkeetsgracht 46-6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Zoutkeetsgracht 46-66</meta:user-defined>
    <meta:user-defined meta:name="OVERHEIDop.verkeersbordcode">E6</meta:user-defined>
    <dc:language>nl</dc:language>
    <meta:user-defined meta:name="OVERHEIDop.locatietype/OVERHEIDop.gebiedsmarkering">Adres</meta:user-defined>
    <meta:user-defined meta:name="DC.title">Amsterdam West, verkeersbesluit aanleg gehandicaptenparkeerplaats op kenteken, Zoutkeetsgracht 46-66</meta:user-defined>
    <meta:user-defined meta:name="DCTERMS.W3CDTF/DCTERMS.available">2026-08-12</meta:user-defined>
    <meta:user-defined meta:name="DCTERMS.W3CDTF/OVERHEIDop.jaargang">2026</meta:user-defined>
    <meta:user-defined meta:name="OVERHEIDop.publicationIssue">382896</meta:user-defined>
    <meta:user-defined meta:name="OVERHEIDop.GmbID/DC.identifier">gmb-2026-382896</meta:user-defined>
    <meta:user-defined meta:name="OVERHEIDop.versieInformatie"/>
  </office:meta>
</office:document-meta>
</file>