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De Deegsmid - Waalkade 6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Alcoholvergunning (Waalkade 66 6511 XP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2304</text:p>
            <text:p text:style-name="common-al">
            <text:span text:style-name="nadrukvet">Product: </text:span>Alcoholvergunning</text:p>
            <text:p text:style-name="common-al">
            <text:span text:style-name="nadrukvet">Ontvangst: </text:span>02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2304/cfcd1ba1-aeac-4bef-b445-cdfceff809fb.pdf" xlink:type="simple">https://besluitenapv.nijmegen.nl/ZD2600072304/cfcd1ba1-aeac-4bef-b445-cdfceff809fb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8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De Deegsmid - Waalkade 66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95</meta:user-defined>
    <meta:user-defined meta:name="OVERHEIDop.GmbID/DC.identifier">gmb-2026-382895</meta:user-defined>
    <meta:user-defined meta:name="OVERHEIDop.versieInformatie"/>
  </office:meta>
</office:document-meta>
</file>