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evenementenaanvraag: Stichting Design Foundation - Dutch Design Week 2026, Ketelhuisplein 1 5617A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nderstaande aanvraag om APV vergunning evenementen is ingediend.</text:p>
            <text:p text:style-name="common-al">Zaaknummer: EHV-ZP2026-006897</text:p>
            <text:p text:style-name="common-al">Omschrijving: Stichting Design Foundation - Dutch Design Week 2026</text:p>
            <text:p text:style-name="common-al">Datum evenement: 17 t/m 25 oktober 2026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Diverse locaties Eindhoven</text:p>
              </text:list-item>
            </text:list>
            <text:p text:style-name="common-al">Datum ontvangst: 17-07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8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6897</meta:user-defined>
    <meta:user-defined meta:name="DCTERMS.abstract">Stichting Design Foundation - Dutch Design Week 2026</meta:user-defined>
    <dc:language>nl</dc:language>
    <meta:user-defined meta:name="OVERHEIDop.locatietype/OVERHEIDop.gebiedsmarkering">Punt</meta:user-defined>
    <meta:user-defined meta:name="DC.title">Ingekomen evenementenaanvraag: Stichting Design Foundation - Dutch Design Week 2026, Ketelhuisplein 1 5617AE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91</meta:user-defined>
    <meta:user-defined meta:name="OVERHEIDop.GmbID/DC.identifier">gmb-2026-382891</meta:user-defined>
    <meta:user-defined meta:name="OVERHEIDop.versieInformatie"/>
  </office:meta>
</office:document-meta>
</file>