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Rombout Hogerbeetsstraat 129-H 1052VZ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kappen van twee bomen staande in de achtertuin</text:p>
            <text:p text:style-name="common-al">Besluit: verleend</text:p>
            <text:p text:style-name="common-al">Besluit verzonden op: 06-08-2026</text:p>
            <text:p text:style-name="common-al">Zaakadres: Rombout Hogerbeetsstraat 129-H 1052VZ Amsterdam</text:p>
            <text:p text:style-name="common-al">Zaaknummer: Z2026-022790</text:p>
            <text:p text:style-name="common-al">DSO-nummer: 2026052600981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22790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06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 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 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288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288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2790</meta:user-defined>
    <meta:user-defined meta:name="DCTERMS.abstract">het kappen van twee bomen staande in de achtertui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Rombout Hogerbeetsstraat 129-H 1052VZ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2885</meta:user-defined>
    <meta:user-defined meta:name="OVERHEIDop.GmbID/DC.identifier">gmb-2026-382885</meta:user-defined>
    <meta:user-defined meta:name="OVERHEIDop.versieInformatie"/>
  </office:meta>
</office:document-meta>
</file>