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82398701i7feb23ea-1cae-460d-a663-a073c3b16d2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Dierenriem 27-29</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Dierenriem 27-29 (parkeervaknummer 120575492285)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2.65849056603774mm"><draw:image xlink:href="Pictures/Afbeelding582398701i7feb23ea-1cae-460d-a663-a073c3b16d21.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8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Dierenriem 27-29 - Dierenriem 27-2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Dierenriem 27-29</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Dierenriem 27-29</meta:user-defined>
    <meta:user-defined meta:name="DCTERMS.W3CDTF/DCTERMS.available">2026-08-12</meta:user-defined>
    <meta:user-defined meta:name="DCTERMS.W3CDTF/OVERHEIDop.jaargang">2026</meta:user-defined>
    <meta:user-defined meta:name="OVERHEIDop.publicationIssue">382884</meta:user-defined>
    <meta:user-defined meta:name="OVERHEIDop.GmbID/DC.identifier">gmb-2026-382884</meta:user-defined>
    <meta:user-defined meta:name="OVERHEIDop.versieInformatie"/>
  </office:meta>
</office:document-meta>
</file>