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ondelstraat 82 1054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een in afwijking  van de verleende vergunning gerealiseerde uitbouw met bijbehorend dakterras</text:p>
            <text:p text:style-name="common-al">Besluit: verleend</text:p>
            <text:p text:style-name="common-al">Besluit verzonden op: 07-08-2026</text:p>
            <text:p text:style-name="common-al">Zaakadres: Vondelstraat 82 1054GN Amsterdam</text:p>
            <text:p text:style-name="common-al">Zaaknummer: Z2026-014745</text:p>
            <text:p text:style-name="common-al">DSO-nummer: 20260401012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474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45</meta:user-defined>
    <meta:user-defined meta:name="DCTERMS.abstract">legaliseren van een in afwijking  van de verleende vergunning gerealiseerde uitbouw met bijbehorend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ondelstraat 82 1054G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77</meta:user-defined>
    <meta:user-defined meta:name="OVERHEIDop.GmbID/DC.identifier">gmb-2026-382877</meta:user-defined>
    <meta:user-defined meta:name="OVERHEIDop.versieInformatie"/>
  </office:meta>
</office:document-meta>
</file>