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beëindigen van de veehouderij en het realiseren van twee Ruimte‑voor‑Ruimte‑woningen op de locatie Wierweg 32 Slootdorp, zaaknummer Z-634599</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beëindigen van de veehouderij en het realiseren van twee Ruimte‑voor‑Ruimte‑woningen op de locatie Wierweg 32 Slootdorp.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4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287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7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7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beëindigen van de veehouderij en het realiseren van twee Ruimte‑voor‑Ruimte‑woningen op de locatie Wierweg 32 Slootdorp, zaaknummer Z-634599</meta:user-defined>
    <meta:user-defined meta:name="DCTERMS.W3CDTF/DCTERMS.available">2026-08-12</meta:user-defined>
    <meta:user-defined meta:name="DCTERMS.W3CDTF/OVERHEIDop.jaargang">2026</meta:user-defined>
    <meta:user-defined meta:name="OVERHEIDop.publicationIssue">382872</meta:user-defined>
    <meta:user-defined meta:name="OVERHEIDop.GmbID/DC.identifier">gmb-2026-382872</meta:user-defined>
    <meta:user-defined meta:name="OVERHEIDop.versieInformatie"/>
  </office:meta>
</office:document-meta>
</file>