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nterieure overeenkomst ‘Ds. De Grootstraat te Angerlo’</text:p>
      <text:section text:name="regeling_id1-3-2" text:style-name="regeling">
        <text:section text:name="aanhef_id1-3-2-1" text:style-name="aanhef">
          <text:section text:name="preambule_id1-3-2-1-1" text:style-name="preambule">
            <text:p text:style-name="al"/>
            <text:p text:style-name="al">Burgemeester en wethouders van de gemeente Zevenaar maken, ter voldoening aan het bepaalde in artikel 16.138 van de Omgevingswet, bekend dat zij op 27 juli 2026 een anterieure overeenkomst (kostenverhaalsovereenkomst) hebben gesloten met de initiatiefnemer van een woningbouwplan op de locatie, plaatselijk bekend als Ds. De Grootstraat 6, 6986 AG te Angerlo), kadastraal bekend: </text:p>
            <text:p text:style-name="al"/>
            <text:p text:style-name="al">gemeente <text:span text:style-name="nadrukvet">Angerlo</text:span>, sectie <text:span text:style-name="nadrukvet">K</text:span>, nummer <text:span text:style-name="nadrukvet">674 </text:span>(circa <text:span text:style-name="nadrukvet">153 m2 </text:span>groot); </text:p>
            <text:p text:style-name="al">gemeente <text:span text:style-name="nadrukvet">Angerlo</text:span>, sectie <text:span text:style-name="nadrukvet">K</text:span>, nummer <text:span text:style-name="nadrukvet">675 </text:span>(circa <text:span text:style-name="nadrukvet">449 m2 </text:span>groot); </text:p>
            <text:p text:style-name="al">gemeente <text:span text:style-name="nadrukvet">Angerlo</text:span>, sectie <text:span text:style-name="nadrukvet">K</text:span>, nummer <text:span text:style-name="nadrukvet">422 </text:span>(circa <text:span text:style-name="nadrukvet">4.555 m2 </text:span>groot); </text:p>
            <text:p text:style-name="al">gemeente <text:span text:style-name="nadrukvet">Angerlo</text:span>, sectie <text:span text:style-name="nadrukvet">K</text:span>, nummer <text:span text:style-name="nadrukvet">707 </text:span>(circa <text:span text:style-name="nadrukvet">245 m2 </text:span>groot); </text:p>
            <text:p text:style-name="al">gemeente <text:span text:style-name="nadrukvet">Angerlo</text:span>, sectie <text:span text:style-name="nadrukvet">K</text:span>, nummer <text:span text:style-name="nadrukvet">676 </text:span>(circa <text:span text:style-name="nadrukvet">958 m2 </text:span>groot), </text:p>
            <text:p text:style-name="al"/>
            <text:p text:style-name="al">Het woningbouwplan omvat fe realisatie van 17 woningen met de daarbij behorende voorzieningen, onderverdeeld in: 4 sociale huurwoningen, 2 middenhuur woningen, 10 betaalbare koopwoningen of middenhuur woningen en 1 vrije sector woning en een functiewijziging van de woning Ds. De Grootstraat 6, 6986 AG te Angerlo (van bedrijfswoning naar burgerwoning).</text:p>
            <text:p text:style-name="al"/>
            <text:p text:style-name="al">Bovengenoemde overeenkomst bevat afspraken over de inhoud van het woningbouwplan, de in rekening te brengen kosten en de voorwaarden die de gemeente stelt aan de medewerking van dit project. De kosten van de procedure en de realisatie van het bouwplan zijn voor de initiatiefnemer, net als de kosten van eventuele nadeelcompensatie. In de anterieure overeenkomst staan ook specifieke afspraken over de realisatie van het bouwplan. De overeenkomst doet dienst als kostenverhaalsovereenkomst als bedoeld in artikel 13.13 van de Omgevingswet.</text:p>
            <text:p text:style-name="al"/>
            <text:p text:style-name="al">Conform artikel 16.138 van de Omgevingswet ligt vanaf 14 augustus 2026 gedurende zes weken een zakelijke beschrijving van de inhoud van de overeenkomst ter inzage op het gemeentehuis, Kerkstraat 27 (6901 AA) in Zevenaar. De zakelijke beschrijving weergeeft op hoofdlijnen de inhoud van de overeenkomst. </text:p>
            <text:p text:style-name="al"/>
            <text:p text:style-name="al">Tegen de gesloten overeenkomst en de zakelijke beschrijving kan geen bezwaar worden gemaakt of beroep worden ingesteld. U kunt daarom niet reageren op deze bekendmaking.</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28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Zevenaar</meta:user-defined>
    <meta:user-defined meta:name="OVERHEID.Informatietype/DC.type">officiële publicatie</meta:user-defined>
    <meta:user-defined meta:name="OVERHEIDop.Rubriek/DC.type">overige overheidsinformatie</meta:user-defined>
    <meta:user-defined meta:name="OVERHEID.Gemeente/OVERHEID.authority">Zevenaar</meta:user-defined>
    <meta:user-defined meta:name="OVERHEID.Gemeente/DCTERMS.publisher">Zevenaar</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Kennisgeving anterieure overeenkomst ‘Ds. De Grootstraat te Angerlo’</meta:user-defined>
    <meta:user-defined meta:name="DCTERMS.W3CDTF/DCTERMS.available">2026-08-14</meta:user-defined>
    <meta:user-defined meta:name="DCTERMS.W3CDTF/OVERHEIDop.jaargang">2026</meta:user-defined>
    <meta:user-defined meta:name="OVERHEIDop.publicationIssue">382866</meta:user-defined>
    <meta:user-defined meta:name="OVERHEIDop.GmbID/DC.identifier">gmb-2026-382866</meta:user-defined>
    <meta:user-defined meta:name="OVERHEIDop.versieInformatie"/>
  </office:meta>
</office:document-meta>
</file>