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van 15 tijdelijke reclameborden ter promotie van de campagne Brainport Bereikbaar College, van 11 september t/m 24 september 2026 in gemeente Bergeijk</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vergunning APV-Bijzondere wet gegeven.</text:p>
            <text:p text:style-name="common-al">Zaaknummer: 17247944</text:p>
            <text:p text:style-name="common-al">Plaats/adres: gemeente bergeijk</text:p>
            <text:p text:style-name="common-al">Omschrijving: het plaatsen van 15 tijdelijke reclameborden ter promotie van de campagne Brainport Bereikbaar College, van 11 september t/m 24 september 2026</text:p>
            <text:p text:style-name="common-al">Activiteit(en): Reclame</text:p>
            <text:p text:style-name="common-al">Het besluit is verstuurd op <text:span text:style-name="nadrukvet">10 augustus 2026</text:span>.</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stuurd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28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47944</meta:user-defined>
    <meta:user-defined meta:name="DCTERMS.abstract">het plaatsen van 15 tijdelijke reclameborden ter promotie van de campagne Brainport Bereikbaar College, van 11 september t/m 24 september 2026</meta:user-defined>
    <dc:language>nl</dc:language>
    <meta:user-defined meta:name="OVERHEIDop.locatietype/OVERHEIDop.gebiedsmarkering">Punt</meta:user-defined>
    <meta:user-defined meta:name="DC.title">Vergunning voor het plaatsen van 15 tijdelijke reclameborden ter promotie van de campagne Brainport Bereikbaar College, van 11 september t/m 24 september 2026 in gemeente Bergeijk</meta:user-defined>
    <meta:user-defined meta:name="DCTERMS.W3CDTF/DCTERMS.available">2026-08-12</meta:user-defined>
    <meta:user-defined meta:name="DCTERMS.W3CDTF/OVERHEIDop.jaargang">2026</meta:user-defined>
    <meta:user-defined meta:name="OVERHEIDop.publicationIssue">382859</meta:user-defined>
    <meta:user-defined meta:name="OVERHEIDop.GmbID/DC.identifier">gmb-2026-382859</meta:user-defined>
    <meta:user-defined meta:name="OVERHEIDop.versieInformatie"/>
  </office:meta>
</office:document-meta>
</file>