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Boschjesstraat 115, 1541 KH Koog aan de Zaan - het intern verbouwen van een gem monument tot kortdurend begeleidend  verblijf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508 - het intern verbouwen van een gem monument tot kortdurend begeleidend  verblijf  - Heilige martelaren van Gorcumkerk - op de locatie Boschjesstraat 115, 1541 KH Koog aan de Zaan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8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508</meta:user-defined>
    <dc:language>nl</dc:language>
    <meta:user-defined meta:name="OVERHEIDop.locatietype/OVERHEIDop.gebiedsmarkering">Punt</meta:user-defined>
    <meta:user-defined meta:name="DC.title">Verlenging beslistermijn omgevingsvergunning - Boschjesstraat 115, 1541 KH Koog aan de Zaan - het intern verbouwen van een gem monument tot kortdurend begeleidend  verblijf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56</meta:user-defined>
    <meta:user-defined meta:name="OVERHEIDop.GmbID/DC.identifier">gmb-2026-382856</meta:user-defined>
    <meta:user-defined meta:name="OVERHEIDop.versieInformatie"/>
  </office:meta>
</office:document-meta>
</file>