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Robijnstraat 1 in Goud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de gemeente een melding ontvangen voor activiteiten waarvoor geen vergunningplicht geldt op locatie Robijnstraat 1 in Goudswaard. De aanvraag is geregistreerd onder zaaknummer Z2026-00002260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28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60</meta:user-defined>
    <dc:language>nl</dc:language>
    <meta:user-defined meta:name="OVERHEIDop.locatietype/OVERHEIDop.gebiedsmarkering">Vlak</meta:user-defined>
    <meta:user-defined meta:name="DC.title">Kennisgeving ontvangst Sloopmelding Robijnstraat 1 in Goudswa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54</meta:user-defined>
    <meta:user-defined meta:name="OVERHEIDop.GmbID/DC.identifier">gmb-2026-382854</meta:user-defined>
    <meta:user-defined meta:name="OVERHEIDop.versieInformatie"/>
  </office:meta>
</office:document-meta>
</file>