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renoveren van gebouw S3 op TU/e campus, De Lismortel 25 5612A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36 </text:p>
            <text:p text:style-name="common-al"> Omschrijving: renoveren van gebouw S3 op TU/e campu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 Lismortel 25 5612AR Eindhoven</text:p>
              </text:list-item>
            </text:list>
            <text:p text:style-name="common-al"> Datum ontvangst: 1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8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36</meta:user-defined>
    <meta:user-defined meta:name="DCTERMS.abstract">renoveren van gebouw S3 op TU/e campus</meta:user-defined>
    <dc:language>nl</dc:language>
    <meta:user-defined meta:name="OVERHEIDop.locatietype/OVERHEIDop.gebiedsmarkering">Punt</meta:user-defined>
    <meta:user-defined meta:name="DC.title">Ingediende aanvraag omgevingsvergunning: renoveren van gebouw S3 op TU/e campus, De Lismortel 25 5612AR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48</meta:user-defined>
    <meta:user-defined meta:name="OVERHEIDop.GmbID/DC.identifier">gmb-2026-382848</meta:user-defined>
    <meta:user-defined meta:name="OVERHEIDop.versieInformatie"/>
  </office:meta>
</office:document-meta>
</file>