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melding BAL, dierenverblijven (uitbreiding robotruimte), Parksterreed 5, Boelens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melding Besluit activiteiten leefomgeving ontvangen voor dierenverblijven (uitbreiding robotruimte), Parksterreed 5, Boelenslaan</text:p>
            <text:p text:style-name="common-al">Zaaknummer: Z2026-001187</text:p>
            <text:p text:style-name="common-al">Zaakadres: Parksterreed 5, Boelenslaan</text:p>
            <text:p text:style-name="common-al">Omschrijving: dierenverblijven (uitbreiding robotruimte)</text:p>
            <text:p text:style-name="common-al">Datum ontvangst: 07-08-2026</text:p>
            <text:p text:style-name="common-al"/>
            <text:p text:style-name="common-al">Tegen deze melding kan geen bezwaarschrift worden ingediend. De ondernemer moet zich houden aan de regels uit het Besluit activiteiten leefomgeving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28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chtkarsp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1187</meta:user-defined>
    <meta:user-defined meta:name="DCTERMS.abstract">dierenverblijven (uitbreiding robotruimt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melding BAL, dierenverblijven (uitbreiding robotruimte), Parksterreed 5, Boelenslaa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43</meta:user-defined>
    <meta:user-defined meta:name="OVERHEIDop.GmbID/DC.identifier">gmb-2026-382843</meta:user-defined>
    <meta:user-defined meta:name="OVERHEIDop.versieInformatie"/>
  </office:meta>
</office:document-meta>
</file>